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b3106240ccc5f0844f2ed46be590be.jpg"/>
  <manifest:file-entry manifest:media-type="image/jpeg" manifest:full-path="Pictures/e217dcb3f5ad279d23874551448c75ea.jpg"/>
  <manifest:file-entry manifest:media-type="image/jpeg" manifest:full-path="Pictures/f9af79d846086ed0eed36ad70ddf71bd.jpg"/>
  <manifest:file-entry manifest:media-type="image/jpeg" manifest:full-path="Pictures/d9b4376a1129b36f96efa062204d0a93.jpg"/>
  <manifest:file-entry manifest:media-type="image/jpeg" manifest:full-path="Pictures/62a710aa9ab119d015d2e9ee6601c22b.jpg"/>
  <manifest:file-entry manifest:media-type="image/jpeg" manifest:full-path="Pictures/12f8e996c811e2bd35acc8d64899e65b.jpg"/>
  <manifest:file-entry manifest:media-type="image/jpeg" manifest:full-path="Pictures/039bc96e200faab86e56785ff7627030.jpg"/>
  <manifest:file-entry manifest:media-type="image/jpeg" manifest:full-path="Pictures/b3907e8d27c6d287f5cc07f8ea55ec67.jpg"/>
  <manifest:file-entry manifest:media-type="image/jpeg" manifest:full-path="Pictures/472fa3b405702b3ad1ad1799f00941a4.jpg"/>
  <manifest:file-entry manifest:media-type="image/jpeg" manifest:full-path="Pictures/0caa208b112a7356d213912e65bd0dd3.jpg"/>
  <manifest:file-entry manifest:media-type="image/jpeg" manifest:full-path="Pictures/a968854502ab30ced7f9130a4886925a.jpg"/>
  <manifest:file-entry manifest:media-type="image/jpeg" manifest:full-path="Pictures/71b5c6c88c656abe9575da043da23594.jpg"/>
  <manifest:file-entry manifest:media-type="image/jpeg" manifest:full-path="Pictures/8501ce2014f5bc78cbbfd19d097cc23c.jpg"/>
  <manifest:file-entry manifest:media-type="image/jpeg" manifest:full-path="Pictures/7facf58c0e67c7726029a80252ff9223.jpg"/>
  <manifest:file-entry manifest:media-type="image/jpeg" manifest:full-path="Pictures/8e442955d1d539f3c6bb625eae3f3f47.jpg"/>
  <manifest:file-entry manifest:media-type="image/jpeg" manifest:full-path="Pictures/3800c6af7bc864ce1ca2d1b151c01e1e.jpg"/>
  <manifest:file-entry manifest:media-type="image/jpeg" manifest:full-path="Pictures/194786c18c23c94cea4888edc3f808ce.jpg"/>
  <manifest:file-entry manifest:media-type="image/jpeg" manifest:full-path="Pictures/cfa9631d06983c0ac754a7906c072eb5.jpg"/>
  <manifest:file-entry manifest:media-type="image/jpeg" manifest:full-path="Pictures/9856c71f416cfed9bc9370fd34d1b4e8.jpg"/>
  <manifest:file-entry manifest:media-type="image/jpeg" manifest:full-path="Pictures/aff55804e8958014fd6c85b0aec04787.jpg"/>
  <manifest:file-entry manifest:media-type="image/jpeg" manifest:full-path="Pictures/fa00ac97f3c980227fe9d3a251e63e94.jpg"/>
  <manifest:file-entry manifest:media-type="image/jpeg" manifest:full-path="Pictures/4a480795a0b2ce044ea5a67e86e031fe.jpg"/>
  <manifest:file-entry manifest:media-type="image/jpeg" manifest:full-path="Pictures/547d306c76d52f696da66cd8f0ebf1b9.jpg"/>
  <manifest:file-entry manifest:media-type="image/jpeg" manifest:full-path="Pictures/4dad05cb25982aa2e5f88807338877a3.jpg"/>
  <manifest:file-entry manifest:media-type="image/jpeg" manifest:full-path="Pictures/5b940a50b185597a79d780826795928f.jpg"/>
  <manifest:file-entry manifest:media-type="image/jpeg" manifest:full-path="Pictures/553b00dab34d705b6c94b16e6f97947d.jpg"/>
  <manifest:file-entry manifest:media-type="image/jpeg" manifest:full-path="Pictures/64d8fd2a710ecff8a2311ffedafb29ac.jpg"/>
  <manifest:file-entry manifest:media-type="image/jpeg" manifest:full-path="Pictures/16fdec972e90afeae8690b466efb49e2.jpg"/>
  <manifest:file-entry manifest:media-type="image/jpeg" manifest:full-path="Pictures/12764a1be3b3ddd79c1124ff6c02c99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enteuer_zweier_ritterknaben"/><text:bookmark-start text:name="__RefHeading___abenteuer_zweier_ritterknaben_die_1"/><text:bookmark-start text:name="abenteuer_zweier_ritterknaben_die"/>Abenteuer zweier Ritterknaben, Die<text:bookmark-end text:name="__RefHeading___abenteuer_zweier_ritterknaben_die_1"/><text:bookmark-end text:name="abenteuer_zweier_ritterknaben_die"/></text:h>
      <text:p text:style-name="Text_20_body"><text:span text:style-name="Strong_20_Emphasis">Brian Kane: Vorwort in Prince Valiant, Vol.4: 1943-1944 (Fantagraphics, 2011)</text:span></text:p>
      <text:p text:style-name="Text_20_body"><text:span text:style-name="Emphasis"><text:span text:style-name="Strong_20_Emphasis">The Young Knight ~ A Tale of Mediæval Times - Published by John Martin's House ~ 1945</text:span></text:span></text:p>
      <text:p text:style-name="Text_20_body"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0" svg:width="27.305cm" style:rel-width="100%" svg:height="39.740416666667cm" style:rel-height="scale"><draw:image xlink:href="Pictures/b6b3106240ccc5f0844f2ed46be590be.jpg" xlink:type="simple" xlink:show="embed" xlink:actuate="onLoad"/></draw:frame>Array</text:p></draw:text-box></draw:frame><draw:frame draw:style-name="media" draw:name="Array Legend" text:anchor-type="as-char" draw:z-index="0" svg:width="39.84625cm" style:rel-width="100%"><draw:text-box><text:p text:style-name="legendcenter"><draw:frame draw:style-name="media" draw:name="Array" text:anchor-type="as-char" draw:z-index="1" svg:width="39.84625cm" style:rel-width="100%" svg:height="20.240625cm" style:rel-height="scale"><draw:image xlink:href="Pictures/e217dcb3f5ad279d23874551448c75ea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" svg:width="27.305cm" style:rel-width="100%" svg:height="40.005cm" style:rel-height="scale"><draw:image xlink:href="Pictures/f9af79d846086ed0eed36ad70ddf71bd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3" svg:width="27.305cm" style:rel-width="100%" svg:height="39.766875cm" style:rel-height="scale"><draw:image xlink:href="Pictures/d9b4376a1129b36f96efa062204d0a9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4" svg:width="27.305cm" style:rel-width="100%" svg:height="40.454791666667cm" style:rel-height="scale"><draw:image xlink:href="Pictures/62a710aa9ab119d015d2e9ee6601c22b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5" svg:width="27.305cm" style:rel-width="100%" svg:height="40.005cm" style:rel-height="scale"><draw:image xlink:href="Pictures/12f8e996c811e2bd35acc8d64899e65b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6" svg:width="27.305cm" style:rel-width="100%" svg:height="40.243125cm" style:rel-height="scale"><draw:image xlink:href="Pictures/039bc96e200faab86e56785ff7627030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7" svg:width="27.305cm" style:rel-width="100%" svg:height="40.190208333333cm" style:rel-height="scale"><draw:image xlink:href="Pictures/b3907e8d27c6d287f5cc07f8ea55ec6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8" svg:width="27.305cm" style:rel-width="100%" svg:height="39.872708333333cm" style:rel-height="scale"><draw:image xlink:href="Pictures/472fa3b405702b3ad1ad1799f00941a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9" svg:width="27.305cm" style:rel-width="100%" svg:height="39.899166666667cm" style:rel-height="scale"><draw:image xlink:href="Pictures/0caa208b112a7356d213912e65bd0dd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0" svg:width="27.305cm" style:rel-width="100%" svg:height="39.899166666667cm" style:rel-height="scale"><draw:image xlink:href="Pictures/a968854502ab30ced7f9130a4886925a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1" svg:width="27.305cm" style:rel-width="100%" svg:height="40.348958333333cm" style:rel-height="scale"><draw:image xlink:href="Pictures/71b5c6c88c656abe9575da043da2359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2" svg:width="27.305cm" style:rel-width="100%" svg:height="40.296041666667cm" style:rel-height="scale"><draw:image xlink:href="Pictures/8501ce2014f5bc78cbbfd19d097cc23c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3" svg:width="27.305cm" style:rel-width="100%" svg:height="40.507708333333cm" style:rel-height="scale"><draw:image xlink:href="Pictures/7facf58c0e67c7726029a80252ff922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4" svg:width="27.305cm" style:rel-width="100%" svg:height="39.713958333333cm" style:rel-height="scale"><draw:image xlink:href="Pictures/8e442955d1d539f3c6bb625eae3f3f4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5" svg:width="27.305cm" style:rel-width="100%" svg:height="38.787916666667cm" style:rel-height="scale"><draw:image xlink:href="Pictures/3800c6af7bc864ce1ca2d1b151c01e1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6" svg:width="27.305cm" style:rel-width="100%" svg:height="40.401875cm" style:rel-height="scale"><draw:image xlink:href="Pictures/194786c18c23c94cea4888edc3f808c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7" svg:width="27.305cm" style:rel-width="100%" svg:height="39.131875cm" style:rel-height="scale"><draw:image xlink:href="Pictures/cfa9631d06983c0ac754a7906c072eb5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8" svg:width="27.305cm" style:rel-width="100%" svg:height="40.057916666667cm" style:rel-height="scale"><draw:image xlink:href="Pictures/9856c71f416cfed9bc9370fd34d1b4e8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9" svg:width="27.305cm" style:rel-width="100%" svg:height="40.296041666667cm" style:rel-height="scale"><draw:image xlink:href="Pictures/aff55804e8958014fd6c85b0aec0478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0" svg:width="27.305cm" style:rel-width="100%" svg:height="40.137291666667cm" style:rel-height="scale"><draw:image xlink:href="Pictures/fa00ac97f3c980227fe9d3a251e63e9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1" svg:width="27.305cm" style:rel-width="100%" svg:height="39.555208333333cm" style:rel-height="scale"><draw:image xlink:href="Pictures/4a480795a0b2ce044ea5a67e86e031f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2" svg:width="27.305cm" style:rel-width="100%" svg:height="39.555208333333cm" style:rel-height="scale"><draw:image xlink:href="Pictures/547d306c76d52f696da66cd8f0ebf1b9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3" svg:width="27.093333333333cm" style:rel-width="100%" svg:height="39.555208333333cm" style:rel-height="scale"><draw:image xlink:href="Pictures/4dad05cb25982aa2e5f88807338877a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4" svg:width="27.305cm" style:rel-width="100%" svg:height="39.713958333333cm" style:rel-height="scale"><draw:image xlink:href="Pictures/5b940a50b185597a79d780826795928f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5" svg:width="27.305cm" style:rel-width="100%" svg:height="39.422916666667cm" style:rel-height="scale"><draw:image xlink:href="Pictures/553b00dab34d705b6c94b16e6f97947d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6" svg:width="27.305cm" style:rel-width="100%" svg:height="39.793333333333cm" style:rel-height="scale"><draw:image xlink:href="Pictures/64d8fd2a710ecff8a2311ffedafb29ac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7" svg:width="39.899166666667cm" style:rel-width="100%" svg:height="18.679583333333cm" style:rel-height="scale"><draw:image xlink:href="Pictures/16fdec972e90afeae8690b466efb49e2.jpg" xlink:type="simple" xlink:show="embed" xlink:actuate="onLoad"/></draw:frame>Array</text:p></draw:text-box></draw:frame><draw:frame draw:style-name="media" draw:name="Array Legend" text:anchor-type="as-char" draw:z-index="0" svg:width="27.066875cm" style:rel-width="100%"><draw:text-box><text:p text:style-name="legendcenter"><draw:frame draw:style-name="media" draw:name="Array" text:anchor-type="as-char" draw:z-index="28" svg:width="27.066875cm" style:rel-width="100%" svg:height="42.333333333333cm" style:rel-height="scale"><draw:image xlink:href="Pictures/12764a1be3b3ddd79c1124ff6c02c990.jpg" xlink:type="simple" xlink:show="embed" xlink:actuate="onLoad"/></draw:frame>Array</text:p></draw:text-box></draw:frame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4::32:19</meta:creation-date>
    <dc:creator>Generated</dc:creator>
    <dc:date>2026-08-12T14::32:19</dc:date>
    <dc:language>en-US</dc:language>
    <meta:editing-cycles>1</meta:editing-cycles>
    <meta:editing-duration>PT0S</meta:editing-duration>
    <dc:title>abenteuer_zweier_ritterknaben</dc:title>
  </office:meta>
</office:document-meta>
</file>