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71f2a27a17dd755b98ac747df72f18.jpg"/>
  <manifest:file-entry manifest:media-type="image/jpeg" manifest:full-path="Pictures/4d91424eff4357dc54ac90e65cc1a373.jpg"/>
  <manifest:file-entry manifest:media-type="image/jpeg" manifest:full-path="Pictures/e2255cc9b21e3305a09f7353cf43c07d.jpg"/>
  <manifest:file-entry manifest:media-type="image/jpeg" manifest:full-path="Pictures/15513c567763e13b6d9c16cace875d6f.jpg"/>
  <manifest:file-entry manifest:media-type="image/jpeg" manifest:full-path="Pictures/8e8bccf3b05d452c817a399d564804c7.jpg"/>
  <manifest:file-entry manifest:media-type="image/jpeg" manifest:full-path="Pictures/7794c8c735dfc04fa9c62e719a63acea.jpg"/>
  <manifest:file-entry manifest:media-type="image/jpeg" manifest:full-path="Pictures/1e7470d5e6bf54215dac663576c649a0.jpg"/>
  <manifest:file-entry manifest:media-type="image/jpeg" manifest:full-path="Pictures/a80067bec8e83b228b708aae6ac4bf05.jpg"/>
  <manifest:file-entry manifest:media-type="image/jpeg" manifest:full-path="Pictures/e5b3839ac5df015fe025f345c5e5575e.jpg"/>
  <manifest:file-entry manifest:media-type="image/jpeg" manifest:full-path="Pictures/b18d36379d839ec4597eadf4ebb2d9b0.jpg"/>
  <manifest:file-entry manifest:media-type="image/jpeg" manifest:full-path="Pictures/2635d57b310dc488962270b9a3fdec30.jpg"/>
  <manifest:file-entry manifest:media-type="image/jpeg" manifest:full-path="Pictures/e26fbe442e4991c53393220f4825913d.jpg"/>
  <manifest:file-entry manifest:media-type="image/jpeg" manifest:full-path="Pictures/b337f7707579f2b8d9902d3a42364210.jpg"/>
  <manifest:file-entry manifest:media-type="image/jpeg" manifest:full-path="Pictures/9d6c4640594ecd37a17ae7c3c53212a4.jpg"/>
  <manifest:file-entry manifest:media-type="image/jpeg" manifest:full-path="Pictures/39cebc3a70cadfb469ea70cae2d55710.jpg"/>
  <manifest:file-entry manifest:media-type="image/jpeg" manifest:full-path="Pictures/49ff0efedb924f318ef22c7387d511d4.jpg"/>
  <manifest:file-entry manifest:media-type="image/jpeg" manifest:full-path="Pictures/0b195670b0604a31a1ea4efc14d05e75.jpg"/>
  <manifest:file-entry manifest:media-type="image/jpeg" manifest:full-path="Pictures/dcd441d3a2fbdcf3059c2e694977d82f.jpg"/>
  <manifest:file-entry manifest:media-type="image/jpeg" manifest:full-path="Pictures/21686fd5925c0bae26d31e9933621893.jpg"/>
  <manifest:file-entry manifest:media-type="image/jpeg" manifest:full-path="Pictures/6b3e81ce678142108d961e3325c29a4c.jpg"/>
  <manifest:file-entry manifest:media-type="image/jpeg" manifest:full-path="Pictures/47f43686567663e35cdcdbc94b7d0ac8.jpg"/>
  <manifest:file-entry manifest:media-type="image/jpeg" manifest:full-path="Pictures/89dfe3faa5298a520c5c9c6b47ac2fd5.jpg"/>
  <manifest:file-entry manifest:media-type="image/jpeg" manifest:full-path="Pictures/1a5d36a0d1497895817596ffa0ad6eff.jpg"/>
  <manifest:file-entry manifest:media-type="image/jpeg" manifest:full-path="Pictures/9986bd9241fdbb357c069853837b2d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laymobil"/><text:bookmark-start text:name="__RefHeading___playmobil_szenen_1"/><text:bookmark-start text:name="playmobil_szenen"/>PLAYMOBIL® Szenen<text:bookmark-end text:name="__RefHeading___playmobil_szenen_1"/><text:bookmark-end text:name="playmobil_szenen"/></text:h>
      <text:p text:style-name="Text_20_body"><text:span text:style-name="Strong_20_Emphasis">Prinz Eisenherz goes PLAYMOBIL<text:span text:style-name="sup">®</text:span></text:span></text:p>
      <text:p text:style-name="Text_20_body">Gerhard Habermann aus Oberwangenbach steckt in seiner Freizeit Figuren und Szenen aus PLAYMOBIL<text:span text:style-name="sup">®</text:span> Figuren. Gerhard ist seit über 50 Jahren Prinz Eisenherz-Fan. Auf dieser Seite können Sie die Ergebnisse bewunder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önnen Sie ein komplettes Abenteuer mit Prinz Eisenherz aus PLAYMOBIL<text:span text:style-name="sup">®</text:span> erleben:<text:line-break/> <text:span text:style-name="Strong_20_Emphasis"><text:a xlink:type="simple" xlink:href="https://prinzeisenherz.de/doku.php?id=allgemein:playmobil_story" text:style-name="Internet_20_link" text:visited-style-name="Visited_20_Internet_20_Link">Gerhard Habermann: Reise zu Aleta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 ein Bild öffnet eine größere Darstellung!</text:span></text:p>
          </table:table-cell>
        </table:table-row>
      </table:table>
      <text:p text:style-name="Text_20_body"><draw:frame draw:style-name="media" draw:name="Tafelrunde bei Foster Legend" text:anchor-type="as-char" draw:z-index="0" svg:width="5.2916666666667cm" style:rel-width="100%"><draw:text-box><text:p text:style-name="legendcenter"><draw:frame draw:style-name="media" draw:name="Tafelrunde bei Foster" text:anchor-type="as-char" draw:z-index="0" svg:width="5.2916666666667cm" style:rel-width="100%" svg:height="4.21926910299cm" style:rel-height="scale"><draw:image xlink:href="Pictures/4771f2a27a17dd755b98ac747df72f18.jpg" xlink:type="simple" xlink:show="embed" xlink:actuate="onLoad"/></draw:frame>Tafelrunde bei Foster</text:p></draw:text-box></draw:frame><draw:frame draw:style-name="media" draw:name="Die Tafelrunde Legend" text:anchor-type="as-char" draw:z-index="0" svg:width="5.2916666666667cm" style:rel-width="100%"><draw:text-box><text:p text:style-name="legendcenter"><draw:frame draw:style-name="media" draw:name="Die Tafelrunde" text:anchor-type="as-char" draw:z-index="1" svg:width="5.2916666666667cm" style:rel-width="100%" svg:height="3.3866666666667cm" style:rel-height="scale"><draw:image xlink:href="Pictures/4d91424eff4357dc54ac90e65cc1a373.jpg" xlink:type="simple" xlink:show="embed" xlink:actuate="onLoad"/></draw:frame>Die Tafelrunde</text:p></draw:text-box></draw:frame><text:line-break/>
Abb. 1: Die <text:a xlink:type="simple" xlink:href="https://prinzeisenherz.de/doku.php?id=tafelrunde" text:style-name="Internet_20_link" text:visited-style-name="Visited_20_Internet_20_Link">Tafelrunde</text:a></text:p>
      <text:p text:style-name="Text_20_body"><draw:frame draw:style-name="media" draw:name="Kampf an der Dundornschlucht - Foster Seite 72 Legend" text:anchor-type="as-char" draw:z-index="0" svg:width="5.2916666666667cm" style:rel-width="100%"><draw:text-box><text:p text:style-name="legendcenter"><draw:frame draw:style-name="media" draw:name="Kampf an der Dundornschlucht - Foster Seite 72" text:anchor-type="as-char" draw:z-index="2" svg:width="5.2916666666667cm" style:rel-width="100%" svg:height="4.476690976691cm" style:rel-height="scale"><draw:image xlink:href="Pictures/e2255cc9b21e3305a09f7353cf43c07d.jpg" xlink:type="simple" xlink:show="embed" xlink:actuate="onLoad"/></draw:frame>Kampf an der Dundornschlucht - Foster Seite 72</text:p></draw:text-box></draw:frame><draw:frame draw:style-name="media" draw:name="Kampf an der Dundornschlucht in Playmobil Legend" text:anchor-type="as-char" draw:z-index="0" svg:width="10.583333333333cm"><draw:text-box><text:p text:style-name="legendcenter"><draw:frame draw:style-name="media" draw:name="Kampf an der Dundornschlucht in Playmobil" text:anchor-type="as-char" draw:z-index="3" svg:width="10.583333333333cm" svg:height="7.4022509578544cm"><draw:image xlink:href="Pictures/15513c567763e13b6d9c16cace875d6f.jpg" xlink:type="simple" xlink:show="embed" xlink:actuate="onLoad"/></draw:frame>Kampf an der Dundornschlucht in Playmobil</text:p></draw:text-box></draw:frame><text:line-break/>
Abb. 2: Kampf an der <text:a xlink:type="simple" xlink:href="https://prinzeisenherz.de/doku.php?id=dundornschlucht" text:style-name="Internet_20_link" text:visited-style-name="Visited_20_Internet_20_Link">Dundornschlucht</text:a> (<text:a xlink:type="simple" xlink:href="https://prinzeisenherz.de/doku.php?id=sonntagsseiten" text:style-name="Internet_20_link" text:visited-style-name="Visited_20_Internet_20_Link">Seite</text:a> 72) im Original und in Playmobil</text:p>
      <text:p text:style-name="Text_20_body"><draw:frame draw:style-name="media" draw:name="Sonntagsseite 258 von Foster - Afrika Legend" text:anchor-type="as-char" draw:z-index="0" svg:width="5.2916666666667cm" style:rel-width="100%"><draw:text-box><text:p text:style-name="legendcenter"><draw:frame draw:style-name="media" draw:name="Sonntagsseite 258 von Foster - Afrika" text:anchor-type="as-char" draw:z-index="4" svg:width="5.2916666666667cm" style:rel-width="100%" svg:height="7.1865605658709cm" style:rel-height="scale"><draw:image xlink:href="Pictures/8e8bccf3b05d452c817a399d564804c7.jpg" xlink:type="simple" xlink:show="embed" xlink:actuate="onLoad"/></draw:frame>Sonntagsseite 258 von Foster - Afrika</text:p></draw:text-box></draw:frame><draw:frame draw:style-name="media" draw:name="Sonntagsseite 258 Playmobil - Afrika Legend" text:anchor-type="as-char" draw:z-index="0" svg:width="5.2916666666667cm" style:rel-width="100%"><draw:text-box><text:p text:style-name="legendcenter"><draw:frame draw:style-name="media" draw:name="Sonntagsseite 258 Playmobil - Afrika" text:anchor-type="as-char" draw:z-index="5" svg:width="5.2916666666667cm" style:rel-width="100%" svg:height="7.4881672717494cm" style:rel-height="scale"><draw:image xlink:href="Pictures/7794c8c735dfc04fa9c62e719a63acea.jpg" xlink:type="simple" xlink:show="embed" xlink:actuate="onLoad"/></draw:frame>Sonntagsseite 258 Playmobil - Afrika</text:p></draw:text-box></draw:frame><text:line-break/>
Abb. 3: In Afrika - Seite 25 im Original und in Playmobil</text:p>
      <text:p text:style-name="Text_20_body"><draw:frame draw:style-name="media" draw:name="In Afrika (Seite 258) Legend" text:anchor-type="as-char" draw:z-index="0" svg:width="5.2916666666667cm" style:rel-width="100%"><draw:text-box><text:p text:style-name="legendcenter"><draw:frame draw:style-name="media" draw:name="In Afrika (Seite 258)" text:anchor-type="as-char" draw:z-index="6" svg:width="5.2916666666667cm" style:rel-width="100%" svg:height="3.5255729166667cm" style:rel-height="scale"><draw:image xlink:href="Pictures/1e7470d5e6bf54215dac663576c649a0.jpg" xlink:type="simple" xlink:show="embed" xlink:actuate="onLoad"/></draw:frame>In Afrika (Seite 258)</text:p></draw:text-box></draw:frame><text:line-break/>
Abb. 4: In <text:a xlink:type="simple" xlink:href="https://prinzeisenherz.de/doku.php?id=afrika" text:style-name="Internet_20_link" text:visited-style-name="Visited_20_Internet_20_Link">Afrika</text:a> (Detail)</text:p>
      <text:p text:style-name="Text_20_body"><draw:frame draw:style-name="media" draw:name="Begegnung in Afrika (Seite 259f) Legend" text:anchor-type="as-char" draw:z-index="0" svg:width="5.2916666666667cm" style:rel-width="100%"><draw:text-box><text:p text:style-name="legendcenter"><draw:frame draw:style-name="media" draw:name="Begegnung in Afrika (Seite 259f)" text:anchor-type="as-char" draw:z-index="7" svg:width="5.2916666666667cm" style:rel-width="100%" svg:height="3.5255729166667cm" style:rel-height="scale"><draw:image xlink:href="Pictures/a80067bec8e83b228b708aae6ac4bf05.jpg" xlink:type="simple" xlink:show="embed" xlink:actuate="onLoad"/></draw:frame>Begegnung in Afrika (Seite 259f)</text:p></draw:text-box></draw:frame><text:line-break/>
Abb. 5: Begegnung in Afrika (Seite 259f, Detail)</text:p>
      <text:p text:style-name="Text_20_body"><draw:frame draw:style-name="media" draw:name="Eisenherz und Gawain Legend" text:anchor-type="as-char" draw:z-index="0" svg:width="5.2916666666667cm" style:rel-width="100%"><draw:text-box><text:p text:style-name="legendcenter"><draw:frame draw:style-name="media" draw:name="Eisenherz und Gawain" text:anchor-type="as-char" draw:z-index="8" svg:width="5.2916666666667cm" style:rel-width="100%" svg:height="3.5255729166667cm" style:rel-height="scale"><draw:image xlink:href="Pictures/e5b3839ac5df015fe025f345c5e5575e.jpg" xlink:type="simple" xlink:show="embed" xlink:actuate="onLoad"/></draw:frame>Eisenherz und Gawain</text:p></draw:text-box></draw:frame><text:line-break/>
Abb. 6: Eisenherz und <text:a xlink:type="simple" xlink:href="https://prinzeisenherz.de/doku.php?id=gawain" text:style-name="Internet_20_link" text:visited-style-name="Visited_20_Internet_20_Link">Gawain</text:a></text:p>
      <text:p text:style-name="Text_20_body"><draw:frame draw:style-name="media" draw:name="Eisenherz und Gawain, Variante 2 Legend" text:anchor-type="as-char" draw:z-index="0" svg:width="5.2916666666667cm" style:rel-width="100%"><draw:text-box><text:p text:style-name="legendcenter"><draw:frame draw:style-name="media" draw:name="Eisenherz und Gawain, Variante 2" text:anchor-type="as-char" draw:z-index="9" svg:width="5.2916666666667cm" style:rel-width="100%" svg:height="3.7026239067055cm" style:rel-height="scale"><draw:image xlink:href="Pictures/b18d36379d839ec4597eadf4ebb2d9b0.jpg" xlink:type="simple" xlink:show="embed" xlink:actuate="onLoad"/></draw:frame>Eisenherz und Gawain, Variante 2</text:p></draw:text-box></draw:frame><text:line-break/>
Abb. 7: Eisenherz und Gawain, Variante 2</text:p>
      <text:p text:style-name="Text_20_body"><draw:frame draw:style-name="media" draw:name="Merlin und Morgana Legend" text:anchor-type="as-char" draw:z-index="0" svg:width="5.2916666666667cm" style:rel-width="100%"><draw:text-box><text:p text:style-name="legendcenter"><draw:frame draw:style-name="media" draw:name="Merlin und Morgana" text:anchor-type="as-char" draw:z-index="10" svg:width="5.2916666666667cm" style:rel-width="100%" svg:height="4.6744741873805cm" style:rel-height="scale"><draw:image xlink:href="Pictures/2635d57b310dc488962270b9a3fdec30.jpg" xlink:type="simple" xlink:show="embed" xlink:actuate="onLoad"/></draw:frame>Merlin und Morgana</text:p></draw:text-box></draw:frame><text:line-break/>
Abb. 8: <text:a xlink:type="simple" xlink:href="https://prinzeisenherz.de/doku.php?id=merlin" text:style-name="Internet_20_link" text:visited-style-name="Visited_20_Internet_20_Link">Merlin</text:a> und <text:a xlink:type="simple" xlink:href="https://prinzeisenherz.de/doku.php?id=le_fey_morgan" text:style-name="Internet_20_link" text:visited-style-name="Visited_20_Internet_20_Link">Morgana</text:a></text:p>
      <text:p text:style-name="Text_20_body"><draw:frame draw:style-name="media" draw:name="Boltar und Tillicum Legend" text:anchor-type="as-char" draw:z-index="0" svg:width="5.2916666666667cm" style:rel-width="100%"><draw:text-box><text:p text:style-name="legendcenter"><draw:frame draw:style-name="media" draw:name="Boltar und Tillicum" text:anchor-type="as-char" draw:z-index="11" svg:width="5.2916666666667cm" style:rel-width="100%" svg:height="4.1703152364273cm" style:rel-height="scale"><draw:image xlink:href="Pictures/e26fbe442e4991c53393220f4825913d.jpg" xlink:type="simple" xlink:show="embed" xlink:actuate="onLoad"/></draw:frame>Boltar und Tillicum</text:p></draw:text-box></draw:frame><text:line-break/>
Abb. 9: <text:a xlink:type="simple" xlink:href="https://prinzeisenherz.de/doku.php?id=boltar" text:style-name="Internet_20_link" text:visited-style-name="Visited_20_Internet_20_Link">Boltar</text:a> und <text:a xlink:type="simple" xlink:href="https://prinzeisenherz.de/doku.php?id=tillicum" text:style-name="Internet_20_link" text:visited-style-name="Visited_20_Internet_20_Link">Tillicum</text:a></text:p>
      <text:p text:style-name="Text_20_body"><draw:frame draw:style-name="media" draw:name="Arn von Ord und Tristan Legend" text:anchor-type="as-char" draw:z-index="0" svg:width="5.2916666666667cm" style:rel-width="100%"><draw:text-box><text:p text:style-name="legendcenter"><draw:frame draw:style-name="media" draw:name="Arn von Ord und Tristan" text:anchor-type="as-char" draw:z-index="12" svg:width="5.2916666666667cm" style:rel-width="100%" svg:height="4.2185314685315cm" style:rel-height="scale"><draw:image xlink:href="Pictures/b337f7707579f2b8d9902d3a42364210.jpg" xlink:type="simple" xlink:show="embed" xlink:actuate="onLoad"/></draw:frame>Arn von Ord und Tristan</text:p></draw:text-box></draw:frame><text:line-break/>
Abb. 10: <text:a xlink:type="simple" xlink:href="https://prinzeisenherz.de/doku.php?id=arn_von_ord" text:style-name="Internet_20_link" text:visited-style-name="Visited_20_Internet_20_Link">Arn von Ord</text:a> und <text:a xlink:type="simple" xlink:href="https://prinzeisenherz.de/doku.php?id=tristan" text:style-name="Internet_20_link" text:visited-style-name="Visited_20_Internet_20_Link">Tristan</text:a></text:p>
      <text:p text:style-name="Text_20_body"><draw:frame draw:style-name="media" draw:name="Aleta, Arn und Gundar Harl Legend" text:anchor-type="as-char" draw:z-index="0" svg:width="5.2916666666667cm" style:rel-width="100%"><draw:text-box><text:p text:style-name="legendcenter"><draw:frame draw:style-name="media" draw:name="Aleta, Arn und Gundar Harl" text:anchor-type="as-char" draw:z-index="13" svg:width="5.2916666666667cm" style:rel-width="100%" svg:height="3.7585669781931cm" style:rel-height="scale"><draw:image xlink:href="Pictures/9d6c4640594ecd37a17ae7c3c53212a4.jpg" xlink:type="simple" xlink:show="embed" xlink:actuate="onLoad"/></draw:frame>Aleta, Arn und Gundar Harl</text:p></draw:text-box></draw:frame><text:line-break/>
Abb. 11: <text:a xlink:type="simple" xlink:href="https://prinzeisenherz.de/doku.php?id=aleta" text:style-name="Internet_20_link" text:visited-style-name="Visited_20_Internet_20_Link">Aleta</text:a>, <text:a xlink:type="simple" xlink:href="https://prinzeisenherz.de/doku.php?id=arn" text:style-name="Internet_20_link" text:visited-style-name="Visited_20_Internet_20_Link">Arn</text:a> und <text:a xlink:type="simple" xlink:href="https://prinzeisenherz.de/doku.php?id=harl_gundar" text:style-name="Internet_20_link" text:visited-style-name="Visited_20_Internet_20_Link">Gundar Harl</text:a></text:p>
      <text:p text:style-name="Text_20_body"><draw:frame draw:style-name="media" draw:name="Zum 80. von Prinz Eisenherz (13.02.2027) Legend" text:anchor-type="as-char" draw:z-index="0" svg:width="5.2916666666667cm" style:rel-width="100%"><draw:text-box><text:p text:style-name="legendcenter"><draw:frame draw:style-name="media" draw:name="Zum 80. von Prinz Eisenherz (13.02.2027)" text:anchor-type="as-char" draw:z-index="14" svg:width="5.2916666666667cm" style:rel-width="100%" svg:height="7.7645697167756cm" style:rel-height="scale"><draw:image xlink:href="Pictures/39cebc3a70cadfb469ea70cae2d55710.jpg" xlink:type="simple" xlink:show="embed" xlink:actuate="onLoad"/></draw:frame>Zum 80. von Prinz Eisenherz (13.02.2027)</text:p></draw:text-box></draw:frame><text:line-break/>
Abb. 12: Prinz Eisenherz mit 80</text:p>
      <text:p text:style-name="Text_20_body"><draw:frame draw:style-name="media" draw:name="Negarths Kampf mit dem Meereskrokodil - Foster Seite 18 Legend" text:anchor-type="as-char" draw:z-index="0" svg:width="5.2916666666667cm" style:rel-width="100%"><draw:text-box><text:p text:style-name="legendcenter"><draw:frame draw:style-name="media" draw:name="Negarths Kampf mit dem Meereskrokodil - Foster Seite 18" text:anchor-type="as-char" draw:z-index="15" svg:width="5.2916666666667cm" style:rel-width="100%" svg:height="4.8816585956416cm" style:rel-height="scale"><draw:image xlink:href="Pictures/49ff0efedb924f318ef22c7387d511d4.jpg" xlink:type="simple" xlink:show="embed" xlink:actuate="onLoad"/></draw:frame>Negarths Kampf mit dem Meereskrokodil - Foster Seite 18</text:p></draw:text-box></draw:frame><draw:frame draw:style-name="media" draw:name="Negarth kämpft gegen das Meereskrokodil in Playmobil (Seite 18) Legend" text:anchor-type="as-char" draw:z-index="0" svg:width="5.2916666666667cm" style:rel-width="100%"><draw:text-box><text:p text:style-name="legendcenter"><draw:frame draw:style-name="media" draw:name="Negarth kämpft gegen das Meereskrokodil in Playmobil (Seite 18)" text:anchor-type="as-char" draw:z-index="16" svg:width="5.2916666666667cm" style:rel-width="100%" svg:height="3.5255729166667cm" style:rel-height="scale"><draw:image xlink:href="Pictures/0b195670b0604a31a1ea4efc14d05e75.jpg" xlink:type="simple" xlink:show="embed" xlink:actuate="onLoad"/></draw:frame>Negarth kämpft gegen das Meereskrokodil in Playmobil (Seite 18)</text:p></draw:text-box></draw:frame><text:line-break/>
Abb. 13: <text:a xlink:type="simple" xlink:href="https://prinzeisenherz.de/doku.php?id=negarth" text:style-name="Internet_20_link" text:visited-style-name="Visited_20_Internet_20_Link">Negarth</text:a> kämpft gegen das <text:a xlink:type="simple" xlink:href="https://prinzeisenherz.de/doku.php?id=meereskrokodil" text:style-name="Internet_20_link" text:visited-style-name="Visited_20_Internet_20_Link">Meereskrokodil</text:a> (Seite 18)</text:p>
      <text:p text:style-name="Text_20_body"><draw:frame draw:style-name="media" draw:name="Kampf mit dem Kraken - Foster Seite 221 Legend" text:anchor-type="as-char" draw:z-index="0" svg:width="5.2916666666667cm" style:rel-width="100%"><draw:text-box><text:p text:style-name="legendcenter"><draw:frame draw:style-name="media" draw:name="Kampf mit dem Kraken - Foster Seite 221" text:anchor-type="as-char" draw:z-index="17" svg:width="5.2916666666667cm" style:rel-width="100%" svg:height="9.4064040576413cm" style:rel-height="scale"><draw:image xlink:href="Pictures/dcd441d3a2fbdcf3059c2e694977d82f.jpg" xlink:type="simple" xlink:show="embed" xlink:actuate="onLoad"/></draw:frame>Kampf mit dem Kraken - Foster Seite 221</text:p></draw:text-box></draw:frame><draw:frame draw:style-name="media" draw:name="Prinz und Krake als Playmobil (Seite 221) Legend" text:anchor-type="as-char" draw:z-index="0" svg:width="5.2916666666667cm" style:rel-width="100%"><draw:text-box><text:p text:style-name="legendcenter"><draw:frame draw:style-name="media" draw:name="Prinz und Krake als Playmobil (Seite 221)" text:anchor-type="as-char" draw:z-index="18" svg:width="5.2916666666667cm" style:rel-width="100%" svg:height="11.47785701708cm" style:rel-height="scale"><draw:image xlink:href="Pictures/21686fd5925c0bae26d31e9933621893.jpg" xlink:type="simple" xlink:show="embed" xlink:actuate="onLoad"/></draw:frame>Prinz und Krake als Playmobil (Seite 221)</text:p></draw:text-box></draw:frame><text:line-break/>
Abb. 14: Prinz und <text:a xlink:type="simple" xlink:href="https://prinzeisenherz.de/doku.php?id=krake" text:style-name="Internet_20_link" text:visited-style-name="Visited_20_Internet_20_Link">Krake</text:a> (Seite 221)</text:p>
      <text:p text:style-name="Text_20_body"><draw:frame draw:style-name="media" draw:name="Am Hadrianswall - Foster Legend" text:anchor-type="as-char" draw:z-index="0" svg:width="5.2916666666667cm" style:rel-width="100%"><draw:text-box><text:p text:style-name="legendcenter"><draw:frame draw:style-name="media" draw:name="Am Hadrianswall - Foster" text:anchor-type="as-char" draw:z-index="19" svg:width="5.2916666666667cm" style:rel-width="100%" svg:height="6.5128205128205cm" style:rel-height="scale"><draw:image xlink:href="Pictures/6b3e81ce678142108d961e3325c29a4c.jpg" xlink:type="simple" xlink:show="embed" xlink:actuate="onLoad"/></draw:frame>Am Hadrianswall - Foster</text:p></draw:text-box></draw:frame><draw:frame draw:style-name="media" draw:name="Am Hadrianswall Playmobil Legend" text:anchor-type="as-char" draw:z-index="0" svg:width="5.2916666666667cm" style:rel-width="100%"><draw:text-box><text:p text:style-name="legendcenter"><draw:frame draw:style-name="media" draw:name="Am Hadrianswall Playmobil" text:anchor-type="as-char" draw:z-index="20" svg:width="5.2916666666667cm" style:rel-width="100%" svg:height="4.3189926878467cm" style:rel-height="scale"><draw:image xlink:href="Pictures/47f43686567663e35cdcdbc94b7d0ac8.jpg" xlink:type="simple" xlink:show="embed" xlink:actuate="onLoad"/></draw:frame>Am Hadrianswall Playmobil</text:p></draw:text-box></draw:frame><text:line-break/>
Abb. 15: Am <text:a xlink:type="simple" xlink:href="https://prinzeisenherz.de/doku.php?id=hadrianswall" text:style-name="Internet_20_link" text:visited-style-name="Visited_20_Internet_20_Link">Hadrianswall</text:a></text:p>
      <text:p text:style-name="Text_20_body"><draw:frame draw:style-name="media" draw:name="Römische Centuria (Hundertschaft) aus Playmobil Legend" text:anchor-type="as-char" draw:z-index="0" svg:width="5.2916666666667cm" style:rel-width="100%"><draw:text-box><text:p text:style-name="legendcenter"><draw:frame draw:style-name="media" draw:name="Römische Centuria (Hundertschaft) aus Playmobil" text:anchor-type="as-char" draw:z-index="21" svg:width="5.2916666666667cm" style:rel-width="100%" svg:height="2.7119791666667cm" style:rel-height="scale"><draw:image xlink:href="Pictures/89dfe3faa5298a520c5c9c6b47ac2fd5.jpg" xlink:type="simple" xlink:show="embed" xlink:actuate="onLoad"/></draw:frame>Römische Centuria (Hundertschaft) aus Playmobil</text:p></draw:text-box></draw:frame><text:line-break/>
Abb. 16: Römische Centuria (Hundertschaft)</text:p>
      <text:p text:style-name="Text_20_body"><draw:frame draw:style-name="media" draw:name="Henker Legend" text:anchor-type="as-char" draw:z-index="0" svg:width="5.2916666666667cm" style:rel-width="100%"><draw:text-box><text:p text:style-name="legendcenter"><draw:frame draw:style-name="media" draw:name="Henker" text:anchor-type="as-char" draw:z-index="22" svg:width="5.2916666666667cm" style:rel-width="100%" svg:height="5.4107291666667cm" style:rel-height="scale"><draw:image xlink:href="Pictures/1a5d36a0d1497895817596ffa0ad6eff.jpg" xlink:type="simple" xlink:show="embed" xlink:actuate="onLoad"/></draw:frame>Henker</text:p></draw:text-box></draw:frame><draw:frame draw:style-name="media" draw:name="Henker aus Playmobil Legend" text:anchor-type="as-char" draw:z-index="0" svg:width="5.2916666666667cm" style:rel-width="100%"><draw:text-box><text:p text:style-name="legendcenter"><draw:frame draw:style-name="media" draw:name="Henker aus Playmobil" text:anchor-type="as-char" draw:z-index="23" svg:width="5.2916666666667cm" style:rel-width="100%" svg:height="6.19125cm" style:rel-height="scale"><draw:image xlink:href="Pictures/9986bd9241fdbb357c069853837b2d51.jpg" xlink:type="simple" xlink:show="embed" xlink:actuate="onLoad"/></draw:frame>Henker aus Playmobil</text:p></draw:text-box></draw:frame><text:line-break/>
Abb. 17: Henker (Seite t.b.d.)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38:51</meta:creation-date>
    <dc:creator>Generated</dc:creator>
    <dc:date>2026-08-18T00::38:51</dc:date>
    <dc:language>en-US</dc:language>
    <meta:editing-cycles>1</meta:editing-cycles>
    <meta:editing-duration>PT0S</meta:editing-duration>
    <dc:title>allgemein:playmobil</dc:title>
  </office:meta>
</office:document-meta>
</file>