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bf00813e83b03f815d5b52f24e337fc.jpg"/>
  <manifest:file-entry manifest:media-type="image/jpeg" manifest:full-path="Pictures/429545ec233df04b6b570c4187dc247f.jpg"/>
  <manifest:file-entry manifest:media-type="image/gif" manifest:full-path="Pictures/a141220a1c2a4912160ff72f49ede2cb.gif"/>
  <manifest:file-entry manifest:media-type="image/jpeg" manifest:full-path="Pictures/fea8da82def5156537bff7b03694f6da.jpg"/>
  <manifest:file-entry manifest:media-type="image/jpeg" manifest:full-path="Pictures/4d8d324ab68c91f7b8d883bdc28eb627.jpg"/>
  <manifest:file-entry manifest:media-type="image/jpeg" manifest:full-path="Pictures/662bc611994dd210e44c333ed8055ed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badischer_verlag_1950"/><text:bookmark-start text:name="__RefHeading___ausgabe_badischer_verlag_1950_1951_und_nachfolger_1"/><text:bookmark-start text:name="ausgabe_badischer_verlag_1950_1951_und_nachfolger"/>Ausgabe Badischer Verlag 1950/1951 (und Nachfolger)<text:bookmark-end text:name="__RefHeading___ausgabe_badischer_verlag_1950_1951_und_nachfolger_1"/><text:bookmark-end text:name="ausgabe_badischer_verlag_1950_1951_und_nachfolger"/></text:h>
      <text:p text:style-name="Text_20_body"><draw:frame draw:style-name="medialeft" draw:name="Klub-Abzeichen Bad.Verlag Legend" text:anchor-type="paragraph" draw:z-index="0" svg:width="3.6777083333333cm" style:rel-width="100%"><draw:text-box><text:p text:style-name="legendcenter"><draw:frame draw:style-name="medialeft" draw:name="Klub-Abzeichen Bad.Verlag" text:anchor-type="paragraph" draw:z-index="0" svg:width="3.6777083333333cm" style:rel-width="100%" svg:height="5.08cm" style:rel-height="scale"><draw:image xlink:href="Pictures/1bf00813e83b03f815d5b52f24e337fc.jpg" xlink:type="simple" xlink:show="embed" xlink:actuate="onLoad"/></draw:frame>Klub-Abzeichen Bad.Verlag</text:p></draw:text-box></draw:frame><draw:frame draw:style-name="mediaright" draw:name="Cover Badischer Verlag Band 9  Legend" text:anchor-type="paragraph" draw:z-index="0" svg:width="5.2916666666667cm" style:rel-width="100%"><draw:text-box><text:p text:style-name="legendcenter"><draw:frame draw:style-name="mediaright" draw:name="Cover Badischer Verlag Band 9 " text:anchor-type="paragraph" draw:z-index="1" svg:width="5.2916666666667cm" style:rel-width="100%" svg:height="7.5309973045822cm" style:rel-height="scale"><draw:image xlink:href="Pictures/429545ec233df04b6b570c4187dc247f.jpg" xlink:type="simple" xlink:show="embed" xlink:actuate="onLoad"/></draw:frame>Cover Badischer Verlag Band 9 </text:p></draw:text-box></draw:frame><text:line-break/>
<draw:frame draw:style-name="medialeft" draw:name="Comicfassung Legend" text:anchor-type="paragraph" draw:z-index="0" svg:width="0.52916666666667cm"><draw:text-box><text:p text:style-name="legendcenter"><draw:frame draw:style-name="medialeft" draw:name="Comicfassung" text:anchor-type="paragraph" draw:z-index="2" svg:width="0.52916666666667cm" svg:height="0.58208333333333cm"><draw:image xlink:href="Pictures/a141220a1c2a4912160ff72f49ede2cb.gif" xlink:type="simple" xlink:show="embed" xlink:actuate="onLoad"/></draw:frame>Comicfassung</text:p></draw:text-box></draw:frame><text:span text:style-name="underline">Badischer Verlag, Freiburg i.Br.<text:line-break/>Verlag Welt am Sonnabend, Düsseldorf<text:line-break/><text:line-break/>Badische Illustrierte, Illustrierte Woche, abz-Illustrierte Woche, (Neue) Welt am Sonnabend, Neue Welt, 1950 bis 1968/1971</text:span><text:note text:id="ftn0" text:note-class="footnote"><text:note-citation text:label="1)">1)</text:note-citation><text:note-body><text:p text:style-name="Text_20_body"><text:span text:style-name="Strong_20_Emphasis">Zeitschriftentitel</text:span>:<text:line-break/>Badische Illustrierte: Nov. 1950 bis Mai 1951, Seite 147.<text:line-break/>Badische Illustrierte/Illustrierte Woche: Juni 1951 bis April 1953, Seite 253. Die Reihenfolge im Titel wechselte im Sept. 1951.<text:line-break/>Illustrierte Woche: Mai 1953 bis Nov. 1955, Seite 841.<text:line-break/>abz/Illustrierte Woche: Dez. 1955 bis Juni 1956, Seite 873.<text:line-break/>Verlagswechsel<text:line-break/>Welt am Sonnabend: Sep. 1956 bis Dez. 1960, Seite 1229.<text:line-break/>Neue Welt am Sonnabend: Jan 1961 bis Sept. 1967, Seite 1588.<text:line-break/>Neue Welt: Sept. 1967 bis Jan. 1971, Seite 1760.<text:line-break/>Alle Angaben nach Axel-M. Wulff, Prince Valiant in deutschsprachigen Zeitschriften 1950-1986</text:p></text:note-body></text:note> <text:note text:id="ftn1" text:note-class="footnote"><text:note-citation text:label="2)">2)</text:note-citation><text:note-body><text:p text:style-name="Text_20_body">Um Verwirrungen zu vermeiden: als Verleger der <text:span text:style-name="Strong_20_Emphasis">Sammelbände</text:span> (der letzte erschien 1968) werden nur der Badische Verlag sowie der Verlag Welt am Sonnabend genannt.</text:p></text:note-body></text:note><text:line-break/>
Diese Sammelbände der Originalseiten, die seit 1950 in den Wochen-Zeitschriften »Badische Illustrierte« und »Illustrierte Woche« des Badischen Verlages, später dann in der »(Neuen) Welt am Sonnabend«, zuletzt in »Neue Welt« umbenannt, im Verlag »<text:a xlink:type="simple" xlink:href="https://prinzeisenherz.de/doku.php?id=ausgabe_welt_am_sonnabend" text:style-name="Internet_20_link" text:visited-style-name="Visited_20_Internet_20_Link">Welt am Sonnabend</text:a>« publiziert wurden, sind von Band 1 bis 7 im <text:a xlink:type="simple" xlink:href="http://de.wikipedia.org/wiki/Tiefdruckverfahren" text:style-name="Internet_20_link" text:visited-style-name="Visited_20_Internet_20_Link">(Einfarben-)Tiefdruck-Verfahren</text:a> hergestellt. Dieses Druckverfahren wurde und wird bis in unsere Tage insbesondere bei Illustriertentiteln eingesetzt. Der bräunliche Farbton wurde deshalb gewählt, um Fotos natürlicher aussehen zu lassen (Hauttöne wirken dadurch weicher). Vermutlich aus Kostengründen hat man dann die PE-Jahreshefte ohne farbliche Umrüstung der teuren Tiefdruckanlagen in gleicher Weise gedruckt.<text:line-break/>
Die Ausgabe 8 des neuen Verlages »Welt am Sonnabend« wurde dann erstmals im <text:a xlink:type="simple" xlink:href="http://de.wikipedia.org/wiki/Offsetdruck" text:style-name="Internet_20_link" text:visited-style-name="Visited_20_Internet_20_Link">Offsetverfahren</text:a> gedruckt, als 3-Farbendruck schwarz, blau, gelb. Die grau wirkenden Partien wurden im Schwarz durch Rasterunterlegungen  erzielt. Der Gegendruck war sogar nur zweifarbig, was man daran erkennen kann, dass bei der Seitenabfolge jeweils zwei Seiten 3-farbig, die nächsten 2-farbig usw. gedruckt sind. Auch hier können Kostengründe als Begründung gesehen werden.<text:line-break/>
Bei den Ausgaben 9 und 10 hat man dann mit jeweils durchgehendem zweifarbigen Offsetdrucken farblich weiter experimentiert, um sich letztlich ab der Heftausgabe 11 zur Rückkehr in den (Tiefdruck-)Braunton mit unterlegtem gelben Fond zu entschließen; das Druckverfahren aber blieb der Offsetdruck. Dies ersparte u.a. auch die Anfertigung von Teilfarbenauszüge für weitere Farben. Nachvollziehen  kann man das, wenn man die dreifarbigen Seiten des Heftes 8 genau ansieht. Die blauen Farbflächen mussten dort nämlich extra gerippeartig angelegt werden.<text:line-break/>
Der Untertitel lautete zunächst nur <text:span text:style-name="Emphasis">„Der Ritter ohne Furcht und Tadel - Eine Bilderzählung aus sagenhaften Zeiten”</text:span>. Ab 1957 erhielt jeder Band seinen eigenen Titel.<text:line-break/>
Einige <text:span text:style-name="Strong_20_Emphasis">Details</text:span> zu dieser Ausgabe sowie alle <text:span text:style-name="Strong_20_Emphasis">Cover</text:span> finden Sie <text:a xlink:type="simple" xlink:href="https://prinzeisenherz.de/doku.php?id=ausgabe_badischer_verlag_1950_details" text:style-name="Internet_20_link" text:visited-style-name="Visited_20_Internet_20_Link">hier</text:a> sowie in der <text:a xlink:type="simple" xlink:href="https://prinzeisenherz.de/doku.php?id=cover_welt_am_sonnabend" text:style-name="Internet_20_link" text:visited-style-name="Visited_20_Internet_20_Link">Cover-Galerie</text:a>.</text:p>
      <text:p text:style-name="Text_20_body">Jede deutsche <text:a xlink:type="simple" xlink:href="https://prinzeisenherz.de/doku.php?id=sonntagsseiten" text:style-name="Internet_20_link" text:visited-style-name="Visited_20_Internet_20_Link">Sonntagsseite</text:a> hat ihren eigenen Titel, der aber nicht dem der englischen Originalseite entsprach. Zusätzlich sind auf den Innenseiten der Coverseiten Hintergrundartikel zur Geschichte publiziert, in der die Eisenherzsaga angesiedelt ist. So wurde der historischen Aspekt des (Geschichts-)Comics unterstrichen.</text:p>
      <text:p text:style-name="Text_20_body"><draw:frame draw:style-name="medialeft" draw:name="Vorderseite Hinweis zum Klub Legend" text:anchor-type="paragraph" draw:z-index="0" svg:width="2.6458333333333cm" style:rel-width="100%"><draw:text-box><text:p text:style-name="legendcenter"><draw:frame draw:style-name="medialeft" draw:name="Vorderseite Hinweis zum Klub" text:anchor-type="paragraph" draw:z-index="3" svg:width="2.6458333333333cm" style:rel-width="100%" svg:height="3.7742662897146cm" style:rel-height="scale"><draw:image xlink:href="Pictures/fea8da82def5156537bff7b03694f6da.jpg" xlink:type="simple" xlink:show="embed" xlink:actuate="onLoad"/></draw:frame>Vorderseite Hinweis zum Klub</text:p></draw:text-box></draw:frame><draw:frame draw:style-name="mediaright" draw:name="Rückseite Hinweis zum Klub Legend" text:anchor-type="paragraph" draw:z-index="0" svg:width="2.6458333333333cm" style:rel-width="100%"><draw:text-box><text:p text:style-name="legendcenter"><draw:frame draw:style-name="mediaright" draw:name="Rückseite Hinweis zum Klub" text:anchor-type="paragraph" draw:z-index="4" svg:width="2.6458333333333cm" style:rel-width="100%" svg:height="3.7493290391841cm" style:rel-height="scale"><draw:image xlink:href="Pictures/4d8d324ab68c91f7b8d883bdc28eb627.jpg" xlink:type="simple" xlink:show="embed" xlink:actuate="onLoad"/></draw:frame>Rückseite Hinweis zum Klub</text:p></draw:text-box></draw:frame><text:line-break/>Auch gab es einen »Prinz-Eisenherz-Klub« des Badischen Verlags. Die Beilage in den Heften der »Illustrierte Woche« enthält den Hinweis auf das Ansteckabzeichen, das Sie oben links sehen.

<draw:frame draw:style-name="mediacenter" draw:name="Werbefähnchen Legend" text:anchor-type="paragraph" draw:z-index="0" svg:width="5.2916666666667cm" style:rel-width="100%"><draw:text-box><text:p text:style-name="legendcenter"><draw:frame draw:style-name="mediacenter" draw:name="Werbefähnchen" text:anchor-type="paragraph" draw:z-index="5" svg:width="5.2916666666667cm" style:rel-width="100%" svg:height="3.2136253041363cm" style:rel-height="scale"><draw:image xlink:href="Pictures/662bc611994dd210e44c333ed8055edb.jpg" xlink:type="simple" xlink:show="embed" xlink:actuate="onLoad"/></draw:frame>Werbefähnchen</text:p></draw:text-box></draw:frame>
Die »Welt am Sonnabend« warb mit einem eigenem Werbefähnchen (beidseitig bedruckt, ca. 25×14 cm).
</text:p>
      <text:p text:style-name="Text_20_body">Für mich die beste s/w-Ausgabe! Allerdings sind Lücken in der Wiedergabe der U.S.-<text:a xlink:type="simple" xlink:href="https://prinzeisenherz.de/doku.php?id=sonntagsseiten" text:style-name="Internet_20_link" text:visited-style-name="Visited_20_Internet_20_Link">Sonntagsseiten</text:a> enthalten. Vor allem die ersten Bände mit einem Einheitscover und ohne Untertitel sind sehr gesucht und haben einen hohen Sammlerwert.</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Emphasis">Die Angaben zur Drucktechnik hat Klaus Nonnast beigesteuert - herzlichen Dank!</text:span></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text:span text:style-name="Emphasis">Ebenfalls von Klaus Nonnast stammt der Essay »<text:a xlink:type="simple" xlink:href="https://prinzeisenherz.de/doku.php?id=ausgabe_badischer_verlag:14_jahre_nach_u.s._start" text:style-name="Internet_20_link" text:visited-style-name="Visited_20_Internet_20_Link">14 Jahre nach dem U.S. Start: Prinz Eisenherz in Deutschland</text:a>«, der eine zeitgeschichtliche Einordnung dieser ersten Nachkriegsveröffentlichung von Eisenherz in Deutschland vornimmt.</text:span></text:p>
          </table:table-cell>
        </table:table-row>
      </table:table>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5::19:20</meta:creation-date>
    <dc:creator>Generated</dc:creator>
    <dc:date>2026-08-12T15::19:20</dc:date>
    <dc:language>en-US</dc:language>
    <meta:editing-cycles>1</meta:editing-cycles>
    <meta:editing-duration>PT0S</meta:editing-duration>
    <dc:title>ausgabe_badischer_verlag_1950</dc:title>
  </office:meta>
</office:document-meta>
</file>