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a141220a1c2a4912160ff72f49ede2cb.gif"/>
  <manifest:file-entry manifest:media-type="image/jpeg" manifest:full-path="Pictures/5a38b404fb2b6b2cdc7ea483e086a63d.jpg"/>
  <manifest:file-entry manifest:media-type="image/jpeg" manifest:full-path="Pictures/cd24f343538685074452c085b1d86cb7.jpg"/>
  <manifest:file-entry manifest:media-type="image/jpeg" manifest:full-path="Pictures/6357ea07088ccea509fb9b1665492fae.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condor_1980"/><text:bookmark-start text:name="__RefHeading___ausgabe_condor_1980_1"/><text:bookmark-start text:name="ausgabe_condor_1980"/>Ausgabe Condor 1980<text:bookmark-end text:name="__RefHeading___ausgabe_condor_1980_1"/><text:bookmark-end text:name="ausgabe_condor_1980"/></text:h>
      <text:p text:style-name="Text_20_body"><draw:frame draw:style-name="medialeft" draw:name="Comicfassung Legend" text:anchor-type="paragraph" draw:z-index="0" svg:width="0.52916666666667cm"><draw:text-box><text:p text:style-name="legendcenter"><draw:frame draw:style-name="medialeft" draw:name="Comicfassung" text:anchor-type="paragraph" draw:z-index="0" svg:width="0.52916666666667cm" svg:height="0.58208333333333cm"><draw:image xlink:href="Pictures/a141220a1c2a4912160ff72f49ede2cb.gif" xlink:type="simple" xlink:show="embed" xlink:actuate="onLoad"/></draw:frame>Comicfassung</text:p></draw:text-box></draw:frame><draw:frame draw:style-name="mediaright" draw:name="Cover Condor Legend" text:anchor-type="paragraph" draw:z-index="0" svg:width="5.5033333333333cm" style:rel-width="100%"><draw:text-box><text:p text:style-name="legendcenter"><draw:frame draw:style-name="mediaright" draw:name="Cover Condor" text:anchor-type="paragraph" draw:z-index="1" svg:width="5.5033333333333cm" style:rel-width="100%" svg:height="7.46125cm" style:rel-height="scale"><draw:image xlink:href="Pictures/5a38b404fb2b6b2cdc7ea483e086a63d.jpg" xlink:type="simple" xlink:show="embed" xlink:actuate="onLoad"/></draw:frame>Cover Condor</text:p></draw:text-box></draw:frame>
<text:span text:style-name="Strong_20_Emphasis">Condor Verlag, Frankfurt, 1980 bis 1982</text:span></text:p>
      <text:p text:style-name="Text_20_body"><draw:frame draw:style-name="media" draw:name="Cover der sechs Condor Bände 1980 Legend" text:anchor-type="as-char" draw:z-index="0" svg:width="5.2916666666667cm" style:rel-width="100%"><draw:text-box><text:p text:style-name="legendcenter"><draw:frame draw:style-name="media" draw:name="Cover der sechs Condor Bände 1980" text:anchor-type="as-char" draw:z-index="2" svg:width="5.2916666666667cm" style:rel-width="100%" svg:height="4.9008049242424cm" style:rel-height="scale"><draw:image xlink:href="Pictures/cd24f343538685074452c085b1d86cb7.jpg" xlink:type="simple" xlink:show="embed" xlink:actuate="onLoad"/></draw:frame>Cover der sechs Condor Bände 1980</text:p></draw:text-box></draw:frame>
<draw:frame draw:style-name="media" draw:name="Rückseiten der sechs Condor Bände 1980 Legend" text:anchor-type="as-char" draw:z-index="0" svg:width="5.2916666666667cm" style:rel-width="100%"><draw:text-box><text:p text:style-name="legendcenter"><draw:frame draw:style-name="media" draw:name="Rückseiten der sechs Condor Bände 1980" text:anchor-type="as-char" draw:z-index="3" svg:width="5.2916666666667cm" style:rel-width="100%" svg:height="4.8433400044474cm" style:rel-height="scale"><draw:image xlink:href="Pictures/6357ea07088ccea509fb9b1665492fae.jpg" xlink:type="simple" xlink:show="embed" xlink:actuate="onLoad"/></draw:frame>Rückseiten der sechs Condor Bände 1980</text:p></draw:text-box></draw:frame></text:p>
      <text:p text:style-name="Text_20_body">Sechs Bände. Band 3 enthält eine Biographie von Hal Foster von Jürgen Fuchs. Gut lesbarer Druck, einfach coloriert, Comicbuchformat (wie Mickey Mouse Sonderbände), völlig anderer Seitenumbruch. Alle Hinweise auf die Originalseitenzahl, Erscheinungsdatum, sowie Signatur, sind entfernt.<text:line-break/></text:p>
      <text:p text:style-name="Text_20_body">Nicht unbedingt eine Empfehlung wert!</text:p>
      <text:p text:style-name="Text_20_body"><text:span text:style-name="Emphasis">siehe auch:</text:span> </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2T13::07:37</meta:creation-date>
    <dc:creator>Generated</dc:creator>
    <dc:date>2026-08-12T13::07:37</dc:date>
    <dc:language>en-US</dc:language>
    <meta:editing-cycles>1</meta:editing-cycles>
    <meta:editing-duration>PT0S</meta:editing-duration>
    <dc:title>ausgabe_condor_1980</dc:title>
  </office:meta>
</office:document-meta>
</file>