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a27579659d7c3d05dca61580ea12bb.jpg"/>
  <manifest:file-entry manifest:media-type="image/gif" manifest:full-path="Pictures/367eda6328922efabd15e6acb659e02c.gif"/>
  <manifest:file-entry manifest:media-type="image/jpeg" manifest:full-path="Pictures/f7fbabf71c99b83e0e5f4e9a0e0d97b1.jpg"/>
  <manifest:file-entry manifest:media-type="image/jpeg" manifest:full-path="Pictures/b952a255c01c0210b45bc369c04c36b0.jpg"/>
  <manifest:file-entry manifest:media-type="image/jpeg" manifest:full-path="Pictures/dac606fed87f162c7af5f646e3ff94fc.jpg"/>
  <manifest:file-entry manifest:media-type="image/jpeg" manifest:full-path="Pictures/4ab67153741291082655fb9d01e36747.jpg"/>
  <manifest:file-entry manifest:media-type="image/jpeg" manifest:full-path="Pictures/d9a6b003a869770f2078e9fcd062b6ba.jpg"/>
  <manifest:file-entry manifest:media-type="image/jpeg" manifest:full-path="Pictures/bb6c42ffdfd77df5a9186daa9003b044.jpg"/>
  <manifest:file-entry manifest:media-type="image/jpeg" manifest:full-path="Pictures/aa74cdca926b3a7c4d9ae8968f5e6a7d.jpg"/>
  <manifest:file-entry manifest:media-type="image/jpeg" manifest:full-path="Pictures/ef63d843ef97ee5e0448bf7d524e5f5a.jpg"/>
  <manifest:file-entry manifest:media-type="image/jpeg" manifest:full-path="Pictures/9d199819db1a5b610e2a6a811606336c.jpg"/>
  <manifest:file-entry manifest:media-type="image/jpeg" manifest:full-path="Pictures/f78bd20b2320bbdfc0069259202d0a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edition_aktuell_1978"/><text:bookmark-start text:name="__RefHeading___ausgabe_edition_aktuell_1978_1"/><text:bookmark-start text:name="ausgabe_edition_aktuell_1978"/>Ausgabe Edition Aktuell 1978<text:bookmark-end text:name="__RefHeading___ausgabe_edition_aktuell_1978_1"/><text:bookmark-end text:name="ausgabe_edition_aktuell_1978"/></text:h>
      <text:p text:style-name="Text_20_body"><draw:frame draw:style-name="mediaright" draw:name="Cover Edition Aktuell Legend" text:anchor-type="paragraph" draw:z-index="0" svg:width="5.23875cm" style:rel-width="100%"><draw:text-box><text:p text:style-name="legendcenter"><draw:frame draw:style-name="mediaright" draw:name="Cover Edition Aktuell" text:anchor-type="paragraph" draw:z-index="0" svg:width="5.23875cm" style:rel-width="100%" svg:height="7.8845833333333cm" style:rel-height="scale"><draw:image xlink:href="Pictures/85a27579659d7c3d05dca61580ea12bb.jpg" xlink:type="simple" xlink:show="embed" xlink:actuate="onLoad"/></draw:frame>Cover Edition Aktuell</text:p></draw:text-box></draw:frame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1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Edition Aktuell / Gondrom-Verlag, 1978 bis 1988</text:span></text:p>
      <text:p text:style-name="Text_20_body">Zehn Hardcover-Ausgaben. Text von <text:a xlink:type="simple" xlink:href="https://prinzeisenherz.de/doku.php?id=trell_max" text:style-name="Internet_20_link" text:visited-style-name="Visited_20_Internet_20_Link">Max Trell</text:a> mit s/w Szenen aus Fosters Werk (siehe <text:a xlink:type="simple" xlink:href="https://prinzeisenherz.de/doku.php?id=ausgabe_badischer_verlag_1953" text:style-name="Internet_20_link" text:visited-style-name="Visited_20_Internet_20_Link">Ausgabe des Badischen Verlags</text:a>). Zusätzlich findet sich der Hinweis <text:span text:style-name="Emphasis">»In der neuen Bearbeitung von Christiane de Troye und Eberhard Urban«</text:span>. Der Text wurde unmerklich modernisiert.</text:p>
      <text:p text:style-name="Text_20_body">Die Cover dieser Ausgabe sehen Sie in dieser <text:a xlink:type="simple" xlink:href="https://prinzeisenherz.de/doku.php?id=cover_edition_aktuell" text:style-name="Internet_20_link" text:visited-style-name="Visited_20_Internet_20_Link">Galerie</text:a> oder auch gleich hier: </text:p>
      <text:p text:style-name="Text_20_body"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2" svg:width="8.89cm" style:rel-width="100%" svg:height="13.49375cm" style:rel-height="scale"><draw:image xlink:href="Pictures/f7fbabf71c99b83e0e5f4e9a0e0d97b1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3" svg:width="8.89cm" style:rel-width="100%" svg:height="13.49375cm" style:rel-height="scale"><draw:image xlink:href="Pictures/b952a255c01c0210b45bc369c04c36b0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4" svg:width="8.89cm" style:rel-width="100%" svg:height="13.49375cm" style:rel-height="scale"><draw:image xlink:href="Pictures/dac606fed87f162c7af5f646e3ff94f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5" svg:width="8.89cm" style:rel-width="100%" svg:height="13.49375cm" style:rel-height="scale"><draw:image xlink:href="Pictures/4ab67153741291082655fb9d01e36747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6" svg:width="8.89cm" style:rel-width="100%" svg:height="13.49375cm" style:rel-height="scale"><draw:image xlink:href="Pictures/d9a6b003a869770f2078e9fcd062b6b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7" svg:width="8.89cm" style:rel-width="100%" svg:height="13.49375cm" style:rel-height="scale"><draw:image xlink:href="Pictures/bb6c42ffdfd77df5a9186daa9003b044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8" svg:width="8.89cm" style:rel-width="100%" svg:height="13.49375cm" style:rel-height="scale"><draw:image xlink:href="Pictures/aa74cdca926b3a7c4d9ae8968f5e6a7d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9" svg:width="8.89cm" style:rel-width="100%" svg:height="13.49375cm" style:rel-height="scale"><draw:image xlink:href="Pictures/ef63d843ef97ee5e0448bf7d524e5f5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0" svg:width="8.89cm" style:rel-width="100%" svg:height="13.49375cm" style:rel-height="scale"><draw:image xlink:href="Pictures/9d199819db1a5b610e2a6a811606336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1" svg:width="8.89cm" style:rel-width="100%" svg:height="13.49375cm" style:rel-height="scale"><draw:image xlink:href="Pictures/f78bd20b2320bbdfc0069259202d0a72.jpg" xlink:type="simple" xlink:show="embed" xlink:actuate="onLoad"/></draw:frame>Array</text:p></draw:text-box></draw:frame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13:26</meta:creation-date>
    <dc:creator>Generated</dc:creator>
    <dc:date>2026-08-12T13::13:26</dc:date>
    <dc:language>en-US</dc:language>
    <meta:editing-cycles>1</meta:editing-cycles>
    <meta:editing-duration>PT0S</meta:editing-duration>
    <dc:title>ausgabe_edition_aktuell_1978</dc:title>
  </office:meta>
</office:document-meta>
</file>