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7c04770acfd99cb6b99bfdc73e2cd10b.jpg"/>
  <manifest:file-entry manifest:media-type="image/jpeg" manifest:full-path="Pictures/a3c47611391f5c6fd35b7d97daf49748.jpg"/>
  <manifest:file-entry manifest:media-type="image/jpeg" manifest:full-path="Pictures/332a9093e98cdc67749aa7da77595e7d.jpg"/>
  <manifest:file-entry manifest:media-type="image/jpeg" manifest:full-path="Pictures/7a4a1b98997a183f505c1e39e3b148b4.jpg"/>
  <manifest:file-entry manifest:media-type="image/jpeg" manifest:full-path="Pictures/f735bb3a636f454917683e53f5f3b074.jpg"/>
  <manifest:file-entry manifest:media-type="image/jpeg" manifest:full-path="Pictures/41223de8a66744fea59ec8e8569d19a6.jpg"/>
  <manifest:file-entry manifest:media-type="image/jpeg" manifest:full-path="Pictures/e4192f30d6f7d7e96103f67e817099a9.jpg"/>
  <manifest:file-entry manifest:media-type="image/jpeg" manifest:full-path="Pictures/c2fd1ff551594c73cd4ee8da092d250d.jpg"/>
  <manifest:file-entry manifest:media-type="image/jpeg" manifest:full-path="Pictures/61aae84cff8fe1fbfea2dbd19cebee89.jpg"/>
  <manifest:file-entry manifest:media-type="image/jpeg" manifest:full-path="Pictures/215f3832c917cfe777fab1f952c09610.jpg"/>
  <manifest:file-entry manifest:media-type="image/jpeg" manifest:full-path="Pictures/19edd07cd31927f33a0e1e6e125911e2.jpg"/>
  <manifest:file-entry manifest:media-type="image/jpeg" manifest:full-path="Pictures/c343514f22439553b2a04423e03f4a22.jpg"/>
  <manifest:file-entry manifest:media-type="image/jpeg" manifest:full-path="Pictures/34b0c5d571294798b0ed585b38e70d3c.jpg"/>
  <manifest:file-entry manifest:media-type="image/jpeg" manifest:full-path="Pictures/fbacafa368cb4abd103da0df8ed8b391.jpg"/>
  <manifest:file-entry manifest:media-type="image/jpeg" manifest:full-path="Pictures/7c83edd5f817aba75c7e67d57ce21fda.jpg"/>
  <manifest:file-entry manifest:media-type="image/jpeg" manifest:full-path="Pictures/f4179085080228fd3ff864a59c4b37e5.jpg"/>
  <manifest:file-entry manifest:media-type="image/jpeg" manifest:full-path="Pictures/473116e8562b9e7b219accd1a9ae2734.jpg"/>
  <manifest:file-entry manifest:media-type="image/jpeg" manifest:full-path="Pictures/c10d4c651b8a1949484c87add6ca9b44.jpg"/>
  <manifest:file-entry manifest:media-type="image/jpeg" manifest:full-path="Pictures/5abb7e89582e2cd94c30992f964b29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inderpost_1950"/><text:bookmark-start text:name="__RefHeading___ausgabe_kinderpost_1950_1958_1"/><text:bookmark-start text:name="ausgabe_kinderpost_1950_1958"/>Ausgabe Kinderpost 1950 / 1958<text:bookmark-end text:name="__RefHeading___ausgabe_kinderpost_1950_1958_1"/><text:bookmark-end text:name="ausgabe_kinderpost_1950_1958"/></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text:span text:style-name="Strong_20_Emphasis">Die Kinderpost 1945 bis 1959/1984</text:span><text:line-break/>
<text:span text:style-name="Emphasis">div. Verlage / Eigenverlag</text:span></text:p>
      <text:p text:style-name="Text_20_body"><draw:frame draw:style-name="mediaright" draw:name="Titel Die Kinderpost Legend" text:anchor-type="paragraph" draw:z-index="0" svg:width="5.2916666666667cm" style:rel-width="100%"><draw:text-box><text:p text:style-name="legendcenter"><draw:frame draw:style-name="mediaright" draw:name="Titel Die Kinderpost" text:anchor-type="paragraph" draw:z-index="1" svg:width="5.2916666666667cm" style:rel-width="100%" svg:height="1.6068935427574cm" style:rel-height="scale"><draw:image xlink:href="Pictures/7c04770acfd99cb6b99bfdc73e2cd10b.jpg" xlink:type="simple" xlink:show="embed" xlink:actuate="onLoad"/></draw:frame>Titel Die Kinderpost</text:p></draw:text-box></draw:frame>Die »Kinderpost« ist die Frühstarterin unter den österreichischen Kinderzeitungen der Nachkriegszeit.<text:line-break/>
Im 5. Jahrgang 1950 erschienen in den Heften 3 (vom 4.2.1950) bis 8 (15.4.1950) und 10 (13.5.1950) bis 26 (23.12.1950) ganzseitig und in Farbe ein Abdruck von 'Prinz Valiant' (Prinz Eisenherz) von Harold Foster. Da dieses Comic auf Sprechblasen verzichtet und mit Texteinschüben arbeitet, war es für die Macher der Kinderpost offenbar akzeptabel.<text:line-break/>
Im 13. Jahrgang 1958 erfuhr Prinz Eisenherz eine Wiederaufnahme in den Heften 10 bis 26 in schwarz-weiß.</text:p>
      <text:p text:style-name="Text_20_body"><text:span text:style-name="Emphasis">Quelle:</text:span> <text:a xlink:type="simple" xlink:href="https://www.zeitlupe.co.at/kinderpost.html" text:style-name="Internet_20_link" text:visited-style-name="Visited_20_Internet_20_Link">Die Kinderpost</text:a></text:p>
      <text:p text:style-name="Text_20_body">Einige Seiten dieser Ausgabe aus 1950 sowie das Titelblatt von Heft 10/1958 und eine s/w Seite sehen Sie in der Galerie:</text:p>
      <text:p text:style-name="Text_20_body"><draw:frame draw:style-name="media" draw:name="Array Legend" text:anchor-type="as-char" draw:z-index="0" svg:width="18.838333333333cm" style:rel-width="100%"><draw:text-box><text:p text:style-name="legendcenter"><draw:frame draw:style-name="media" draw:name="Array" text:anchor-type="as-char" draw:z-index="2" svg:width="18.838333333333cm" style:rel-width="100%" svg:height="24.182916666667cm" style:rel-height="scale"><draw:image xlink:href="Pictures/a3c47611391f5c6fd35b7d97daf49748.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3" svg:width="18.176875cm" style:rel-width="100%" svg:height="23.627291666667cm" style:rel-height="scale"><draw:image xlink:href="Pictures/332a9093e98cdc67749aa7da77595e7d.jpg" xlink:type="simple" xlink:show="embed" xlink:actuate="onLoad"/></draw:frame>Array</text:p></draw:text-box></draw:frame><draw:frame draw:style-name="media" draw:name="Array Legend" text:anchor-type="as-char" draw:z-index="0" svg:width="19.023541666667cm" style:rel-width="100%"><draw:text-box><text:p text:style-name="legendcenter"><draw:frame draw:style-name="media" draw:name="Array" text:anchor-type="as-char" draw:z-index="4" svg:width="19.023541666667cm" style:rel-width="100%" svg:height="23.891875cm" style:rel-height="scale"><draw:image xlink:href="Pictures/7a4a1b98997a183f505c1e39e3b148b4.jpg" xlink:type="simple" xlink:show="embed" xlink:actuate="onLoad"/></draw:frame>Array</text:p></draw:text-box></draw:frame><draw:frame draw:style-name="media" draw:name="Array Legend" text:anchor-type="as-char" draw:z-index="0" svg:width="18.653125cm" style:rel-width="100%"><draw:text-box><text:p text:style-name="legendcenter"><draw:frame draw:style-name="media" draw:name="Array" text:anchor-type="as-char" draw:z-index="5" svg:width="18.653125cm" style:rel-width="100%" svg:height="24.235833333333cm" style:rel-height="scale"><draw:image xlink:href="Pictures/f735bb3a636f454917683e53f5f3b074.jpg" xlink:type="simple" xlink:show="embed" xlink:actuate="onLoad"/></draw:frame>Array</text:p></draw:text-box></draw:frame><draw:frame draw:style-name="media" draw:name="Array Legend" text:anchor-type="as-char" draw:z-index="0" svg:width="18.123958333333cm" style:rel-width="100%"><draw:text-box><text:p text:style-name="legendcenter"><draw:frame draw:style-name="media" draw:name="Array" text:anchor-type="as-char" draw:z-index="6" svg:width="18.123958333333cm" style:rel-width="100%" svg:height="24.209375cm" style:rel-height="scale"><draw:image xlink:href="Pictures/41223de8a66744fea59ec8e8569d19a6.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7" svg:width="18.785416666667cm" style:rel-width="100%" svg:height="24.182916666667cm" style:rel-height="scale"><draw:image xlink:href="Pictures/e4192f30d6f7d7e96103f67e817099a9.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8" svg:width="18.785416666667cm" style:rel-width="100%" svg:height="24.500416666667cm" style:rel-height="scale"><draw:image xlink:href="Pictures/c2fd1ff551594c73cd4ee8da092d250d.jpg" xlink:type="simple" xlink:show="embed" xlink:actuate="onLoad"/></draw:frame>Array</text:p></draw:text-box></draw:frame><draw:frame draw:style-name="media" draw:name="Array Legend" text:anchor-type="as-char" draw:z-index="0" svg:width="17.594791666667cm" style:rel-width="100%"><draw:text-box><text:p text:style-name="legendcenter"><draw:frame draw:style-name="media" draw:name="Array" text:anchor-type="as-char" draw:z-index="9" svg:width="17.594791666667cm" style:rel-width="100%" svg:height="23.680208333333cm" style:rel-height="scale"><draw:image xlink:href="Pictures/61aae84cff8fe1fbfea2dbd19cebee89.jpg" xlink:type="simple" xlink:show="embed" xlink:actuate="onLoad"/></draw:frame>Array</text:p></draw:text-box></draw:frame><draw:frame draw:style-name="media" draw:name="Array Legend" text:anchor-type="as-char" draw:z-index="0" svg:width="18.282708333333cm" style:rel-width="100%"><draw:text-box><text:p text:style-name="legendcenter"><draw:frame draw:style-name="media" draw:name="Array" text:anchor-type="as-char" draw:z-index="10" svg:width="18.282708333333cm" style:rel-width="100%" svg:height="24.579791666667cm" style:rel-height="scale"><draw:image xlink:href="Pictures/215f3832c917cfe777fab1f952c09610.jpg" xlink:type="simple" xlink:show="embed" xlink:actuate="onLoad"/></draw:frame>Array</text:p></draw:text-box></draw:frame><draw:frame draw:style-name="media" draw:name="Array Legend" text:anchor-type="as-char" draw:z-index="0" svg:width="18.547291666667cm" style:rel-width="100%"><draw:text-box><text:p text:style-name="legendcenter"><draw:frame draw:style-name="media" draw:name="Array" text:anchor-type="as-char" draw:z-index="11" svg:width="18.547291666667cm" style:rel-width="100%" svg:height="24.659166666667cm" style:rel-height="scale"><draw:image xlink:href="Pictures/19edd07cd31927f33a0e1e6e125911e2.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12" svg:width="18.176875cm" style:rel-width="100%" svg:height="24.738541666667cm" style:rel-height="scale"><draw:image xlink:href="Pictures/c343514f22439553b2a04423e03f4a22.jpg" xlink:type="simple" xlink:show="embed" xlink:actuate="onLoad"/></draw:frame>Array</text:p></draw:text-box></draw:frame><draw:frame draw:style-name="media" draw:name="Array Legend" text:anchor-type="as-char" draw:z-index="0" svg:width="18.018125cm" style:rel-width="100%"><draw:text-box><text:p text:style-name="legendcenter"><draw:frame draw:style-name="media" draw:name="Array" text:anchor-type="as-char" draw:z-index="13" svg:width="18.018125cm" style:rel-width="100%" svg:height="24.421041666667cm" style:rel-height="scale"><draw:image xlink:href="Pictures/34b0c5d571294798b0ed585b38e70d3c.jpg" xlink:type="simple" xlink:show="embed" xlink:actuate="onLoad"/></draw:frame>Array</text:p></draw:text-box></draw:frame><draw:frame draw:style-name="media" draw:name="Array Legend" text:anchor-type="as-char" draw:z-index="0" svg:width="18.89125cm" style:rel-width="100%"><draw:text-box><text:p text:style-name="legendcenter"><draw:frame draw:style-name="media" draw:name="Array" text:anchor-type="as-char" draw:z-index="14" svg:width="18.89125cm" style:rel-width="100%" svg:height="24.950208333333cm" style:rel-height="scale"><draw:image xlink:href="Pictures/fbacafa368cb4abd103da0df8ed8b391.jpg" xlink:type="simple" xlink:show="embed" xlink:actuate="onLoad"/></draw:frame>Array</text:p></draw:text-box></draw:frame><draw:frame draw:style-name="media" draw:name="Array Legend" text:anchor-type="as-char" draw:z-index="0" svg:width="17.700625cm" style:rel-width="100%"><draw:text-box><text:p text:style-name="legendcenter"><draw:frame draw:style-name="media" draw:name="Array" text:anchor-type="as-char" draw:z-index="15" svg:width="17.700625cm" style:rel-width="100%" svg:height="23.759583333333cm" style:rel-height="scale"><draw:image xlink:href="Pictures/7c83edd5f817aba75c7e67d57ce21fda.jpg" xlink:type="simple" xlink:show="embed" xlink:actuate="onLoad"/></draw:frame>Array</text:p></draw:text-box></draw:frame><draw:frame draw:style-name="media" draw:name="Array Legend" text:anchor-type="as-char" draw:z-index="0" svg:width="18.229791666667cm" style:rel-width="100%"><draw:text-box><text:p text:style-name="legendcenter"><draw:frame draw:style-name="media" draw:name="Array" text:anchor-type="as-char" draw:z-index="16" svg:width="18.229791666667cm" style:rel-width="100%" svg:height="24.817916666667cm" style:rel-height="scale"><draw:image xlink:href="Pictures/f4179085080228fd3ff864a59c4b37e5.jpg" xlink:type="simple" xlink:show="embed" xlink:actuate="onLoad"/></draw:frame>Array</text:p></draw:text-box></draw:frame><draw:frame draw:style-name="media" draw:name="Array Legend" text:anchor-type="as-char" draw:z-index="0" svg:width="17.991666666667cm" style:rel-width="100%"><draw:text-box><text:p text:style-name="legendcenter"><draw:frame draw:style-name="media" draw:name="Array" text:anchor-type="as-char" draw:z-index="17" svg:width="17.991666666667cm" style:rel-width="100%" svg:height="24.156458333333cm" style:rel-height="scale"><draw:image xlink:href="Pictures/473116e8562b9e7b219accd1a9ae2734.jpg" xlink:type="simple" xlink:show="embed" xlink:actuate="onLoad"/></draw:frame>Array</text:p></draw:text-box></draw:frame><draw:frame draw:style-name="media" draw:name="Array Legend" text:anchor-type="as-char" draw:z-index="0" svg:width="25.267708333333cm" style:rel-width="100%"><draw:text-box><text:p text:style-name="legendcenter"><draw:frame draw:style-name="media" draw:name="Array" text:anchor-type="as-char" draw:z-index="18" svg:width="25.267708333333cm" style:rel-width="100%" svg:height="7.6729166666667cm" style:rel-height="scale"><draw:image xlink:href="Pictures/7c04770acfd99cb6b99bfdc73e2cd10b.jpg" xlink:type="simple" xlink:show="embed" xlink:actuate="onLoad"/></draw:frame>Array</text:p></draw:text-box></draw:frame><draw:frame draw:style-name="media" draw:name="Array Legend" text:anchor-type="as-char" draw:z-index="0" svg:width="15.901458333333cm"><draw:text-box><text:p text:style-name="legendcenter"><draw:frame draw:style-name="media" draw:name="Array" text:anchor-type="as-char" draw:z-index="19" svg:width="15.901458333333cm" svg:height="21.669375cm"><draw:image xlink:href="Pictures/c10d4c651b8a1949484c87add6ca9b44.jpg" xlink:type="simple" xlink:show="embed" xlink:actuate="onLoad"/></draw:frame>Array</text:p></draw:text-box></draw:frame><draw:frame draw:style-name="media" draw:name="Array Legend" text:anchor-type="as-char" draw:z-index="0" svg:width="25.24125cm" style:rel-width="100%"><draw:text-box><text:p text:style-name="legendcenter"><draw:frame draw:style-name="media" draw:name="Array" text:anchor-type="as-char" draw:z-index="20" svg:width="25.24125cm" style:rel-width="100%" svg:height="32.728958333333cm" style:rel-height="scale"><draw:image xlink:href="Pictures/5abb7e89582e2cd94c30992f964b2904.jpg" xlink:type="simple" xlink:show="embed" xlink:actuate="onLoad"/></draw:frame>Array</text:p></draw:text-box></draw:fram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18:29</meta:creation-date>
    <dc:creator>Generated</dc:creator>
    <dc:date>2026-09-03T06::18:29</dc:date>
    <dc:language>en-US</dc:language>
    <meta:editing-cycles>1</meta:editing-cycles>
    <meta:editing-duration>PT0S</meta:editing-duration>
    <dc:title>ausgabe_kinderpost_1950</dc:title>
  </office:meta>
</office:document-meta>
</file>