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5f462b22aa511b1e47c6d5b3b812359.jpg"/>
  <manifest:file-entry manifest:media-type="image/gif" manifest:full-path="Pictures/a141220a1c2a4912160ff72f49ede2cb.gif"/>
  <manifest:file-entry manifest:media-type="image/jpeg" manifest:full-path="Pictures/d6fce064426bcbb8eb0753a53e4fc36d.jpg"/>
  <manifest:file-entry manifest:media-type="image/jpeg" manifest:full-path="Pictures/481f4cabf61c67017fa014a9ed5f2215.jpg"/>
  <manifest:file-entry manifest:media-type="image/jpeg" manifest:full-path="Pictures/1cbc04af85e105208ab23ad3ee4c65a1.jpg"/>
  <manifest:file-entry manifest:media-type="image/jpeg" manifest:full-path="Pictures/b3e1a24b768770bb45d36c5a2ea4121f.jpg"/>
  <manifest:file-entry manifest:media-type="image/jpeg" manifest:full-path="Pictures/af5221656933529cd274b9c0474acc40.jpg"/>
  <manifest:file-entry manifest:media-type="image/jpeg" manifest:full-path="Pictures/9c092fa471d46adc21032f9dbab8c5ab.jpg"/>
  <manifest:file-entry manifest:media-type="image/jpeg" manifest:full-path="Pictures/ce2b752554411a7811268dfba3e33254.jpg"/>
  <manifest:file-entry manifest:media-type="image/jpeg" manifest:full-path="Pictures/11e918d2ee3cd35a45c4f00b73fee2c8.jpg"/>
  <manifest:file-entry manifest:media-type="image/jpeg" manifest:full-path="Pictures/d334a4e68b70a8a71c474be93911c355.jpg"/>
  <manifest:file-entry manifest:media-type="image/jpeg" manifest:full-path="Pictures/4935874219336cc04fd7b517d2362584.jpg"/>
  <manifest:file-entry manifest:media-type="image/jpeg" manifest:full-path="Pictures/d482bf122de0be483fdc3d3aff61c5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1"/><text:bookmark-start text:name="__RefHeading___ausgabe_melzer_1971_1"/><text:bookmark-start text:name="ausgabe_melzer_1971"/>Ausgabe Melzer 1971<text:bookmark-end text:name="__RefHeading___ausgabe_melzer_1971_1"/><text:bookmark-end text:name="ausgabe_melzer_1971"/></text:h>
      <text:p text:style-name="Text_20_body"><draw:frame draw:style-name="mediaright" draw:name="Cover Melzer 1971 grün Legend" text:anchor-type="paragraph" draw:z-index="0" svg:width="4.1539583333333cm" style:rel-width="100%"><draw:text-box><text:p text:style-name="legendcenter"><draw:frame draw:style-name="mediaright" draw:name="Cover Melzer 1971 grün" text:anchor-type="paragraph" draw:z-index="0" svg:width="4.1539583333333cm" style:rel-width="100%" svg:height="5.7414583333333cm" style:rel-height="scale"><draw:image xlink:href="Pictures/45f462b22aa511b1e47c6d5b3b812359.jpg" xlink:type="simple" xlink:show="embed" xlink:actuate="onLoad"/></draw:frame>Cover Melzer 1971 grün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Melzer Verlag, Darmstadt, 1971 bis 1977</text:span></text:p>
      <text:p text:style-name="Text_20_body">Diese Ausgabe mit grünem Hardcover (Bd. 1 gibt es auch als Softcover) umfaßt 11 Bände.</text:p>
      <text:p text:style-name="Text_20_body">Die Bände erschienen im Lauf der Zeit und je nach Auflage als <text:span text:style-name="Emphasis">»Brumm Classix«</text:span>, <text:span text:style-name="Emphasis">»Melzers Comic«</text:span>, oder <text:span text:style-name="Emphasis">»Comic Companie«</text:span>.</text:p>
      <text:p text:style-name="Text_20_body"><text:span text:style-name="Emphasis">»Die Abenteuer zweier Ritterknaben«</text:span> wurden weggelassen und die verbleibenden Zweidrittel-Seiten ummontiert.</text:p>
      <text:p text:style-name="Text_20_body">Die Einbände dieser Ausgabe können Sie sich in der <text:a xlink:type="simple" xlink:href="https://prinzeisenherz.de/doku.php?id=cover_brumm" text:style-name="Internet_20_link" text:visited-style-name="Visited_20_Internet_20_Link">Galerie</text:a> und gleich hier anschauen: </text:p>
      <text:p text:style-name="Text_20_body"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" svg:width="10.742083333333cm" svg:height="14.76375cm"><draw:image xlink:href="Pictures/d6fce064426bcbb8eb0753a53e4fc36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3" svg:width="10.768541666667cm" svg:height="14.843125cm"><draw:image xlink:href="Pictures/481f4cabf61c67017fa014a9ed5f221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4" svg:width="10.742083333333cm" svg:height="14.76375cm"><draw:image xlink:href="Pictures/1cbc04af85e105208ab23ad3ee4c65a1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5" svg:width="10.742083333333cm" svg:height="14.76375cm"><draw:image xlink:href="Pictures/b3e1a24b768770bb45d36c5a2ea4121f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6" svg:width="10.742083333333cm" svg:height="14.76375cm"><draw:image xlink:href="Pictures/af5221656933529cd274b9c0474acc40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7" svg:width="10.742083333333cm" svg:height="14.76375cm"><draw:image xlink:href="Pictures/9c092fa471d46adc21032f9dbab8c5a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8" svg:width="10.768541666667cm" svg:height="14.843125cm"><draw:image xlink:href="Pictures/ce2b752554411a7811268dfba3e3325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9" svg:width="10.742083333333cm" svg:height="14.76375cm"><draw:image xlink:href="Pictures/11e918d2ee3cd35a45c4f00b73fee2c8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0" svg:width="10.768541666667cm" svg:height="14.843125cm"><draw:image xlink:href="Pictures/d334a4e68b70a8a71c474be93911c35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1" svg:width="10.742083333333cm" svg:height="14.76375cm"><draw:image xlink:href="Pictures/4935874219336cc04fd7b517d236258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2" svg:width="10.742083333333cm" svg:height="14.76375cm"><draw:image xlink:href="Pictures/d482bf122de0be483fdc3d3aff61c58d.jpg" xlink:type="simple" xlink:show="embed" xlink:actuate="onLoad"/></draw:frame>Array</text:p></draw:text-box></draw:frame>Die Titel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In den Tagen König Arthurs       </text:p>
          </table:table-cell>
        </table:table-row>
        <table:table-row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… kämpft gegen die Hunnen      </text:p>
          </table:table-cell>
        </table:table-row>
        <table:table-row>
          <table:table-cell office:value-type="string" table:style-name="tablecell">
            <text:p text:style-name="tablealignleft"> 3    </text:p>
          </table:table-cell>
          <table:table-cell office:value-type="string" table:style-name="tablecell">
            <text:p text:style-name="tablealignleft"> Auf Gefährlichen Reisen          </text:p>
          </table:table-cell>
        </table:table-row>
        <table:table-row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Gefahrvolle Abenteuer            </text:p>
          </table:table-cell>
        </table:table-row>
        <table:table-row>
          <table:table-cell office:value-type="string" table:style-name="tablecell">
            <text:p text:style-name="tablealignleft"> 5    </text:p>
          </table:table-cell>
          <table:table-cell office:value-type="string" table:style-name="tablecell">
            <text:p text:style-name="tablealignleft"> … und die goldene Prinzessin   </text:p>
          </table:table-cell>
        </table:table-row>
        <table:table-row>
          <table:table-cell office:value-type="string" table:style-name="tablecell">
            <text:p text:style-name="tablealignleft"> 6    </text:p>
          </table:table-cell>
          <table:table-cell office:value-type="string" table:style-name="tablecell">
            <text:p text:style-name="tablealignleft"> In der neuen Welt                </text:p>
          </table:table-cell>
        </table:table-row>
        <table:table-row>
          <table:table-cell office:value-type="string" table:style-name="tablecell">
            <text:p text:style-name="tablealignleft"> 7    </text:p>
          </table:table-cell>
          <table:table-cell office:value-type="string" table:style-name="tablecell">
            <text:p text:style-name="tablealignleft"> Zwischen Leben und Tod           </text:p>
          </table:table-cell>
        </table:table-row>
        <table:table-row>
          <table:table-cell office:value-type="string" table:style-name="tablecell">
            <text:p text:style-name="tablealignleft"> 8    </text:p>
          </table:table-cell>
          <table:table-cell office:value-type="string" table:style-name="tablecell">
            <text:p text:style-name="tablealignleft"> … reitet für Thule             </text:p>
          </table:table-cell>
        </table:table-row>
        <table:table-row>
          <table:table-cell office:value-type="string" table:style-name="tablecell">
            <text:p text:style-name="tablealignleft"> 9    </text:p>
          </table:table-cell>
          <table:table-cell office:value-type="string" table:style-name="tablecell">
            <text:p text:style-name="tablealignleft"> … und sein Freund Boltar       </text:p>
          </table:table-cell>
        </table:table-row>
        <table:table-row>
          <table:table-cell office:value-type="string" table:style-name="tablecell">
            <text:p text:style-name="tablealignleft"> 10   </text:p>
          </table:table-cell>
          <table:table-cell office:value-type="string" table:style-name="tablecell">
            <text:p text:style-name="tablealignleft"> … befreit Aleta                </text:p>
          </table:table-cell>
        </table:table-row>
        <table:table-row>
          <table:table-cell office:value-type="string" table:style-name="tablecell">
            <text:p text:style-name="tablealignleft"> 11   </text:p>
          </table:table-cell>
          <table:table-cell office:value-type="string" table:style-name="tablecell">
            <text:p text:style-name="tablealignleft"> Die Herausforderung              </text:p>
          </table:table-cell>
        </table:table-row>
      </table:table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6::13:46</meta:creation-date>
    <dc:creator>Generated</dc:creator>
    <dc:date>2026-08-12T16::13:46</dc:date>
    <dc:language>en-US</dc:language>
    <meta:editing-cycles>1</meta:editing-cycles>
    <meta:editing-duration>PT0S</meta:editing-duration>
    <dc:title>ausgabe_melzer_1971</dc:title>
  </office:meta>
</office:document-meta>
</file>