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696557400eb16ef9774482b6298732a6.jpg"/>
  <manifest:file-entry manifest:media-type="image/jpeg" manifest:full-path="Pictures/5077525de43bfac35082e0644ef9dfa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4"/><text:bookmark-start text:name="__RefHeading___ausgabe_melzer_1974_1"/><text:bookmark-start text:name="ausgabe_melzer_1974"/>Ausgabe Melzer 1974<text:bookmark-end text:name="__RefHeading___ausgabe_melzer_1974_1"/><text:bookmark-end text:name="ausgabe_melzer_1974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Zwei Bände der erweiterten Fassung von <text:a xlink:type="simple" xlink:href="https://prinzeisenherz.de/doku.php?id=trell_max" text:style-name="Internet_20_link" text:visited-style-name="Visited_20_Internet_20_Link">Max Trell</text:a></text:span></text:p>
      <text:p text:style-name="Text_20_body">1974 begann Abi Melzer erneut eine Neuauflage der Ausgabe des <text:a xlink:type="simple" xlink:href="https://prinzeisenherz.de/doku.php?id=ausgabe_badischer_verlag_1953" text:style-name="Internet_20_link" text:visited-style-name="Visited_20_Internet_20_Link">Badischen Verlages</text:a>. Diesmal begann er mit einer Zusammenlegung der beiden Bände »In den Tagen König Arthurs« und „Kämpft gegen die Hunnen“ seiner Ausgabe aus <text:a xlink:type="simple" xlink:href="https://prinzeisenherz.de/doku.php?id=ausgabe_melzer_1973" text:style-name="Internet_20_link" text:visited-style-name="Visited_20_Internet_20_Link">1973</text:a> und ließ einen zweiten Band mit den Erzählungen „Im Mittelmeer“ und „Auf gefährlichen Reisen“ folgen, mit dem dann aber auch dieser Versuch wieder endete.</text:p>
      <text:p text:style-name="Text_20_body"><text:span text:style-name="Emphasis">Quelle:</text:span> <text:a xlink:type="simple" xlink:href="http:///www.kuschel-muschel.de/sammlung_museum/Buecher/prinzeisenherz_buchgemein73_index.html" text:style-name="Internet_20_link" text:visited-style-name="Visited_20_Internet_20_Link">Internet</text:a></text:p>
      <text:p text:style-name="Text_20_body"><draw:frame draw:style-name="media" draw:name="1" text:anchor-type="as-char" draw:z-index="1" svg:width="4.4979166666667cm" style:rel-width="100%" svg:height="6.746875cm" style:rel-height="scale"><draw:image xlink:href="Pictures/696557400eb16ef9774482b6298732a6.jpg" xlink:type="simple" xlink:show="embed" xlink:actuate="onLoad"/></draw:frame><draw:frame draw:style-name="media" draw:name="2" text:anchor-type="as-char" draw:z-index="2" svg:width="4.4979166666667cm" style:rel-width="100%" svg:height="6.588125cm" style:rel-height="scale"><draw:image xlink:href="Pictures/5077525de43bfac35082e0644ef9dfa5.jpg" xlink:type="simple" xlink:show="embed" xlink:actuate="onLoad"/></draw:frame></text:p>
      <text:p text:style-name="Text_20_body"><text:span text:style-name="Emphasis">siehe auch:</text:span><text:line-break/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07:20</meta:creation-date>
    <dc:creator>Generated</dc:creator>
    <dc:date>2026-08-12T13::07:20</dc:date>
    <dc:language>en-US</dc:language>
    <meta:editing-cycles>1</meta:editing-cycles>
    <meta:editing-duration>PT0S</meta:editing-duration>
    <dc:title>ausgabe_melzer_1974</dc:title>
  </office:meta>
</office:document-meta>
</file>