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b389896684c608ce36ad837cd17b45.jpg"/>
  <manifest:file-entry manifest:media-type="image/gif" manifest:full-path="Pictures/a141220a1c2a4912160ff72f49ede2cb.gif"/>
  <manifest:file-entry manifest:media-type="image/jpeg" manifest:full-path="Pictures/2f2148700ba98ff0512086f368e9b47d.jpg"/>
  <manifest:file-entry manifest:media-type="image/jpeg" manifest:full-path="Pictures/84eda3bb53dd10aac706077566801435.jpg"/>
  <manifest:file-entry manifest:media-type="image/jpeg" manifest:full-path="Pictures/82e22c9e4f24b42c9d3d3d97eeffd21d.jpg"/>
  <manifest:file-entry manifest:media-type="image/jpeg" manifest:full-path="Pictures/186570446d0722848a16b2c23e448bff.jpg"/>
  <manifest:file-entry manifest:media-type="image/jpeg" manifest:full-path="Pictures/918f247e07ec17bfbc86de6cc791082e.jpg"/>
  <manifest:file-entry manifest:media-type="image/jpeg" manifest:full-path="Pictures/e891c976e186d3478e4f16239756cba9.jpg"/>
  <manifest:file-entry manifest:media-type="image/jpeg" manifest:full-path="Pictures/6b1559a2a6a6655c5f7e4c79f452b4b9.jpg"/>
  <manifest:file-entry manifest:media-type="image/jpeg" manifest:full-path="Pictures/e649869ae7c07ee9f3709bb1b426036d.jpg"/>
  <manifest:file-entry manifest:media-type="image/jpeg" manifest:full-path="Pictures/52ebe25add6c8a136ecb054188c1ca09.jpg"/>
  <manifest:file-entry manifest:media-type="image/jpeg" manifest:full-path="Pictures/55dcb03c94fb39aa20ee9c2ee19685cf.jpg"/>
  <manifest:file-entry manifest:media-type="image/jpeg" manifest:full-path="Pictures/58045b007e856c8253182b07af5776f2.jpg"/>
  <manifest:file-entry manifest:media-type="image/jpeg" manifest:full-path="Pictures/07860aed1216453ac68b5f13e32cf377.jpg"/>
  <manifest:file-entry manifest:media-type="image/jpeg" manifest:full-path="Pictures/f86696d847e336aa1d23b04017eab0c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melzer_1981"/><text:bookmark-start text:name="__RefHeading___ausgabe_melzer_1981_1"/><text:bookmark-start text:name="ausgabe_melzer_1981"/>Ausgabe Melzer 1981<text:bookmark-end text:name="__RefHeading___ausgabe_melzer_1981_1"/><text:bookmark-end text:name="ausgabe_melzer_1981"/></text:h>
      <text:p text:style-name="Text_20_body"><draw:frame draw:style-name="mediaright" draw:name="Melzer Cover 1981 Legend" text:anchor-type="paragraph" draw:z-index="0" svg:width="5.2916666666667cm" style:rel-width="100%"><draw:text-box><text:p text:style-name="legendcenter"><draw:frame draw:style-name="mediaright" draw:name="Melzer Cover 1981" text:anchor-type="paragraph" draw:z-index="0" svg:width="5.2916666666667cm" style:rel-width="100%" svg:height="7.2939189189189cm" style:rel-height="scale"><draw:image xlink:href="Pictures/ddb389896684c608ce36ad837cd17b45.jpg" xlink:type="simple" xlink:show="embed" xlink:actuate="onLoad"/></draw:frame>Melzer Cover 1981</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Melzer Verlag, Dreieich/Darmstadt, 1981 bis 1983</text:span></text:p>
      <text:p text:style-name="Text_20_body">Die schwarz/weiß Ausgabe mit grünem Hardcover aus dem Melzer Verlag gefällt durch sehr guten Druck und Handlettering. Leider gibt es nur 14 Bände des auf zwanzig Bände angelegten Werkes mit je 92 Seiten. Band 11 enthält die komplette Erzählung <text:span text:style-name="Emphasis">„<text:a xlink:type="simple" xlink:href="https://prinzeisenherz.de/doku.php?id=abenteuer_zweier_ritterknaben" text:style-name="Internet_20_link" text:visited-style-name="Visited_20_Internet_20_Link">Die Abenteuer zweier Ritterknaben</text:a> (The Mediaeval Castle)”</text:span>.</text:p>
      <text:p text:style-name="Text_20_body">Die Buchdeckel dieser Ausgabe können Sie sich hier anschauen: </text:p>
      <text:p text:style-name="Text_20_body"><draw:frame draw:style-name="media" draw:name="Array Legend" text:anchor-type="as-char" draw:z-index="0" svg:width="10.768541666667cm"><draw:text-box><text:p text:style-name="legendcenter"><draw:frame draw:style-name="media" draw:name="Array" text:anchor-type="as-char" draw:z-index="2" svg:width="10.768541666667cm" svg:height="14.843125cm"><draw:image xlink:href="Pictures/2f2148700ba98ff0512086f368e9b47d.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3" svg:width="10.768541666667cm" svg:height="14.843125cm"><draw:image xlink:href="Pictures/84eda3bb53dd10aac706077566801435.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4" svg:width="10.742083333333cm" svg:height="14.76375cm"><draw:image xlink:href="Pictures/82e22c9e4f24b42c9d3d3d97eeffd21d.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5" svg:width="10.768541666667cm" svg:height="14.843125cm"><draw:image xlink:href="Pictures/186570446d0722848a16b2c23e448bff.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6" svg:width="10.768541666667cm" svg:height="14.843125cm"><draw:image xlink:href="Pictures/918f247e07ec17bfbc86de6cc791082e.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7" svg:width="10.768541666667cm" svg:height="14.843125cm"><draw:image xlink:href="Pictures/e891c976e186d3478e4f16239756cba9.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8" svg:width="10.742083333333cm" svg:height="14.76375cm"><draw:image xlink:href="Pictures/6b1559a2a6a6655c5f7e4c79f452b4b9.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9" svg:width="10.742083333333cm" svg:height="14.76375cm"><draw:image xlink:href="Pictures/e649869ae7c07ee9f3709bb1b426036d.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10" svg:width="10.768541666667cm" svg:height="14.843125cm"><draw:image xlink:href="Pictures/52ebe25add6c8a136ecb054188c1ca09.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11" svg:width="10.742083333333cm" svg:height="14.76375cm"><draw:image xlink:href="Pictures/55dcb03c94fb39aa20ee9c2ee19685cf.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12" svg:width="10.742083333333cm" svg:height="14.76375cm"><draw:image xlink:href="Pictures/58045b007e856c8253182b07af5776f2.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13" svg:width="10.768541666667cm" svg:height="14.843125cm"><draw:image xlink:href="Pictures/07860aed1216453ac68b5f13e32cf377.jpg" xlink:type="simple" xlink:show="embed" xlink:actuate="onLoad"/></draw:frame>Array</text:p></draw:text-box></draw:frame><draw:frame draw:style-name="media" draw:name="Array Legend" text:anchor-type="as-char" draw:z-index="0" svg:width="10.742083333333cm"><draw:text-box><text:p text:style-name="legendcenter"><draw:frame draw:style-name="media" draw:name="Array" text:anchor-type="as-char" draw:z-index="14" svg:width="10.742083333333cm" svg:height="14.76375cm"><draw:image xlink:href="Pictures/f86696d847e336aa1d23b04017eab0c3.jpg" xlink:type="simple" xlink:show="embed" xlink:actuate="onLoad"/></draw:frame>Array</text:p></draw:text-box></draw:frame><draw:frame draw:style-name="media" draw:name="Array Legend" text:anchor-type="as-char" draw:z-index="0" svg:width="10.768541666667cm"><draw:text-box><text:p text:style-name="legendcenter"><draw:frame draw:style-name="media" draw:name="Array" text:anchor-type="as-char" draw:z-index="15" svg:width="10.768541666667cm" svg:height="14.843125cm"><draw:image xlink:href="Pictures/ddb389896684c608ce36ad837cd17b45.jpg" xlink:type="simple" xlink:show="embed" xlink:actuate="onLoad"/></draw:frame>Array</text:p></draw:text-box></draw:frame>
Mehr Cover aus dem Melzer-Verlag finden Sie in dieser <text:a xlink:type="simple" xlink:href="https://prinzeisenherz.de/doku.php?id=cover_melzer" text:style-name="Internet_20_link" text:visited-style-name="Visited_20_Internet_20_Link">Galerie</text:a>.</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2::13:37</meta:creation-date>
    <dc:creator>Generated</dc:creator>
    <dc:date>2026-09-13T12::13:37</dc:date>
    <dc:language>en-US</dc:language>
    <meta:editing-cycles>1</meta:editing-cycles>
    <meta:editing-duration>PT0S</meta:editing-duration>
    <dc:title>ausgabe_melzer_1981</dc:title>
  </office:meta>
</office:document-meta>
</file>