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bf533f3679cb8aff54445ac5257926.gif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zack_comicmagazin_1975"/><text:bookmark-start text:name="__RefHeading___ausgabe_zack_comicmagazin_1975_1"/><text:bookmark-start text:name="ausgabe_zack_comicmagazin_1975"/>Ausgabe Zack Comicmagazin 1975<text:bookmark-end text:name="__RefHeading___ausgabe_zack_comicmagazin_1975_1"/><text:bookmark-end text:name="ausgabe_zack_comicmagazin_1975"/></text:h>
      <text:p text:style-name="Text_20_body"><draw:frame draw:style-name="mediaright" draw:name="Zack Cover Legend" text:anchor-type="paragraph" draw:z-index="0" svg:width="5.2916666666667cm" style:rel-width="100%"><draw:text-box><text:p text:style-name="legendcenter"><draw:frame draw:style-name="mediaright" draw:name="Zack Cover" text:anchor-type="paragraph" draw:z-index="0" svg:width="5.2916666666667cm" style:rel-width="100%" svg:height="7.1795789930556cm" style:rel-height="scale"><draw:image xlink:href="Pictures/99bf533f3679cb8aff54445ac5257926.gif" xlink:type="simple" xlink:show="embed" xlink:actuate="onLoad"/></draw:frame>Zack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»Zack« Comicmagazin, Koralle Verlag, 1975 und 1976</text:span></text:p>
      <text:p text:style-name="Text_20_body">Nach den mir zugänglichen Informationen erschienen folgende <text:a xlink:type="simple" xlink:href="https://prinzeisenherz.de/doku.php?id=sonntagsseiten" text:style-name="Internet_20_link" text:visited-style-name="Visited_20_Internet_20_Link">Sonntagsseiten</text:a> in einigen Zack-Ausgaben des Jahres 1975:<text:line-break/>
* 15: 899 (02.05.1954) bis 917 (05.09.1954)<text:line-break/>
* 16: 934 (02.01.1955) bis 955 (29.05.1955)<text:line-break/>
* 17: 996 (11.03.1956) bis 1005 (13.05.1956)<text:line-break/>
* 19: 890 (28.02.1954) bis 896 (11.04.1954)<text:line-break/>
* 20: 582 (04.04.1948) bis 589 (23.05.1948)<text:line-break/>
* 21: 1024 (23.09.1956) bis 1029 (28.10.1956)<text:line-break/>
* 23: 989 (22.01.1956) bis 995 (04.03.1956)<text:line-break/>
* 24: 1035 (09.12.1956) bis 1046 (24.02.1957)<text:line-break/>
* 25/26: 956 (05.06.1955) bis 971 (18.09.1955)<text:line-break/>
* 25/26: 981 (27.11.1955) bis 982 (04.12.1955)</text:p>
      <text:p text:style-name="Text_20_body">Ferner tauchen Sonntagsseiten in den Zack Paraden 16 und 17 aus dem Jahre 1976 auf:<text:line-break/>
* 16: Eisenherz: Verrat in Thule, 337 (25.07.1943) bis 344 (12.09.1943) und 346 (26.09.1943) bis 350 (24.10.1943)<text:line-break/>
* 17: Prinz Eisenherz: Aufstand der Wikinger, 351 (31.10.1943) bis 358 (19.12.1943)<text:line-break/></text:p>
      <text:p text:style-name="Text_20_body">Die Sonntagsseiten sind ummontiert und leicht gekürzt.</text:p>
      <text:p text:style-name="Text_20_body"><text:span text:style-name="Emphasis">Quelle: <text:a xlink:type="simple" xlink:href="http://www.lothar-schneiders.de/checklisten/zackhefte.htm" text:style-name="Internet_20_link" text:visited-style-name="Visited_20_Internet_20_Link">Lothar Schneiders Zack-Checklisten</text:a>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59:43</meta:creation-date>
    <dc:creator>Generated</dc:creator>
    <dc:date>2026-08-12T13::59:43</dc:date>
    <dc:language>en-US</dc:language>
    <meta:editing-cycles>1</meta:editing-cycles>
    <meta:editing-duration>PT0S</meta:editing-duration>
    <dc:title>ausgabe_zack_comicmagazin_1975</dc:title>
  </office:meta>
</office:document-meta>
</file>