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3809ac963be436849a9d0192d8504f6.jpg"/>
  <manifest:file-entry manifest:media-type="image/jpeg" manifest:full-path="Pictures/3a10b0169c0cf8f18ae3e03268664bc2.jpg"/>
  <manifest:file-entry manifest:media-type="image/gif" manifest:full-path="Pictures/8bd33429e7e4dd1172b064fb862f10d7.gif"/>
  <manifest:file-entry manifest:media-type="image/jpeg" manifest:full-path="Pictures/1075017402284650420edc21e8ed440a.jpg"/>
  <manifest:file-entry manifest:media-type="image/jpeg" manifest:full-path="Pictures/4dd207836d45549afea7335baae451cd.jpg"/>
  <manifest:file-entry manifest:media-type="image/jpeg" manifest:full-path="Pictures/4a1ae36f14001ab703ef16e4b40d7f75.jpg"/>
  <manifest:file-entry manifest:media-type="image/jpeg" manifest:full-path="Pictures/a2ade44f4a3e76ffea8c21bf177e6f3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iefmarke"/><text:bookmark-start text:name="__RefHeading___briefmarke_1"/><text:bookmark-start text:name="briefmarke"/>Briefmarke<text:bookmark-end text:name="__RefHeading___briefmarke_1"/><text:bookmark-end text:name="briefmarke"/></text:h>
      <text:p text:style-name="Text_20_body">Die US Post (United States Postal Service) brachte am 1. Oktober 1995 eine Serie »Comic Strip Classics« heraus. Eine 32 Cents Briefmarke war auch <text:a xlink:type="simple" xlink:href="https://prinzeisenherz.de/doku.php?id=foster_hal" text:style-name="Internet_20_link" text:visited-style-name="Visited_20_Internet_20_Link">Hal Foster</text:a>s »<text:a xlink:type="simple" xlink:href="https://prinzeisenherz.de/doku.php?id=valiant_prince" text:style-name="Internet_20_link" text:visited-style-name="Visited_20_Internet_20_Link">Prince Valiant</text:a>« gewidmet.<text:line-break/>
<draw:frame draw:style-name="media" draw:name="Ersttagsbrief 1. Oktober 1995 Legend" text:anchor-type="as-char" draw:z-index="0" svg:width="10.821458333333cm"><draw:text-box><text:p text:style-name="legendcenter"><draw:frame draw:style-name="media" draw:name="Ersttagsbrief 1. Oktober 1995" text:anchor-type="as-char" draw:z-index="0" svg:width="10.821458333333cm" svg:height="6.35cm"><draw:image xlink:href="Pictures/73809ac963be436849a9d0192d8504f6.jpg" xlink:type="simple" xlink:show="embed" xlink:actuate="onLoad"/></draw:frame>Ersttagsbrief 1. Oktober 1995</text:p></draw:text-box></draw:frame><draw:frame draw:style-name="media" draw:name="Ersttagsbrief 1. Oktober 1995 Legend" text:anchor-type="as-char" draw:z-index="0" svg:width="10.583333333333cm"><draw:text-box><text:p text:style-name="legendcenter"><draw:frame draw:style-name="media" draw:name="Ersttagsbrief 1. Oktober 1995" text:anchor-type="as-char" draw:z-index="1" svg:width="10.583333333333cm" svg:height="5.7987847222222cm"><draw:image xlink:href="Pictures/3a10b0169c0cf8f18ae3e03268664bc2.jpg" xlink:type="simple" xlink:show="embed" xlink:actuate="onLoad"/></draw:frame>Ersttagsbrief 1. Oktober 1995</text:p></draw:text-box></draw:frame><text:line-break/>
<text:span text:style-name="Emphasis">Abb. 1:</text:span> Ersttagsbrief 1. Oktober 1995 (Variante 1 &amp; 2)</text:p>
      <text:p text:style-name="Text_20_body"><draw:frame draw:style-name="media" draw:name="Briefmarke 1. Oktober 1995 Legend" text:anchor-type="as-char" draw:z-index="0" svg:width="5.2916666666667cm" style:rel-width="100%"><draw:text-box><text:p text:style-name="legendcenter"><draw:frame draw:style-name="media" draw:name="Briefmarke 1. Oktober 1995" text:anchor-type="as-char" draw:z-index="2" svg:width="5.2916666666667cm" style:rel-width="100%" svg:height="4.1044337606838cm" style:rel-height="scale"><draw:image xlink:href="Pictures/8bd33429e7e4dd1172b064fb862f10d7.gif" xlink:type="simple" xlink:show="embed" xlink:actuate="onLoad"/></draw:frame>Briefmarke 1. Oktober 1995</text:p></draw:text-box></draw:frame><text:line-break/>
<text:span text:style-name="Emphasis">Abb. 2:</text:span> Briefmarke</text:p>
      <text:p text:style-name="Text_20_body"><draw:frame draw:style-name="media" draw:name="kompletter Briefmarkenbogen 1. Oktober 1995 (auf 1160x1223px vergrößerbar) Legend" text:anchor-type="as-char" draw:z-index="0" svg:width="5.2916666666667cm" style:rel-width="100%"><draw:text-box><text:p text:style-name="legendcenter"><draw:frame draw:style-name="media" draw:name="kompletter Briefmarkenbogen 1. Oktober 1995 (auf 1160x1223px vergrößerbar)" text:anchor-type="as-char" draw:z-index="3" svg:width="5.2916666666667cm" style:rel-width="100%" svg:height="5.579058908046cm" style:rel-height="scale"><draw:image xlink:href="Pictures/1075017402284650420edc21e8ed440a.jpg" xlink:type="simple" xlink:show="embed" xlink:actuate="onLoad"/></draw:frame>kompletter Briefmarkenbogen 1. Oktober 1995 (auf 1160x1223px vergrößerbar)</text:p></draw:text-box></draw:frame><draw:frame draw:style-name="media" draw:name="kompletter Briefmarkenbogen 1. Oktober 1995 Legend" text:anchor-type="as-char" draw:z-index="0" svg:width="7.858125cm" style:rel-width="100%"><draw:text-box><text:p text:style-name="legendcenter"><draw:frame draw:style-name="media" draw:name="kompletter Briefmarkenbogen 1. Oktober 1995" text:anchor-type="as-char" draw:z-index="4" svg:width="7.858125cm" style:rel-width="100%" svg:height="7.9110416666667cm" style:rel-height="scale"><draw:image xlink:href="Pictures/4dd207836d45549afea7335baae451cd.jpg" xlink:type="simple" xlink:show="embed" xlink:actuate="onLoad"/></draw:frame>kompletter Briefmarkenbogen 1. Oktober 1995</text:p></draw:text-box></draw:frame><text:line-break/>
<text:span text:style-name="Emphasis">Abb. 3:</text:span> Komplettbogen 19 x 20 cm »Comic Strip Classics„<text:line-break/>
von oben links nach rechts unten:<text:line-break/>
The Yellow Kid von Richard Felton Outcault<text:line-break/>
The Katzenjammer Kids von Rudolph Dirks<text:line-break/>
Little Nemo in Slumberland von Winsor MacCay<text:line-break/>
Bringing up Father von George McManus<text:line-break/></text:p>
      <text:p text:style-name="Text_20_body">Krazy Kat von George Herriman<text:line-break/>
Rube Goldberg's Inventions von Reuben Lucius Goldberg<text:line-break/>
Toonerville Folks von Fontaine Fox<text:line-break/>
Gasoline Alley von Frank King<text:line-break/></text:p>
      <text:p text:style-name="Text_20_body">Barney Google von Billy De Beck<text:line-break/>
Little Orphan Annie von Harold Gray<text:line-break/>
Popeye von Elzie Crisler Segar<text:line-break/>
Blondie von Murat Young<text:line-break/></text:p>
      <text:p text:style-name="Text_20_body">Dick Tracy von Chester Gould<text:line-break/>
Alley Oop von Vincent T. Hamlin<text:line-break/>
Nancy von Ernie Bushmiller<text:line-break/>
Flash Gordon von Alex Raymond<text:line-break/></text:p>
      <text:p text:style-name="Text_20_body">Li'l Abner von Al Capp<text:line-break/>
Terry and the Pirates von Milton Caniff<text:line-break/>
<text:span text:style-name="Emphasis"><text:span text:style-name="Strong_20_Emphasis">Prince Valiant von Hal Foster</text:span></text:span><text:line-break/>
Brenda Starr von Dalia Messick</text:p>
      <text:p text:style-name="Text_20_body">Zur Briefmarke gab es 1995 ebenfalls eine Postkarte. Zudem erschien am xx.xx.1995 die 2000ste <text:a xlink:type="simple" xlink:href="https://prinzeisenherz.de/doku.php?id=sonntagsseiten" text:style-name="Internet_20_link" text:visited-style-name="Visited_20_Internet_20_Link">Sonntagsseite</text:a>. 
<draw:frame draw:style-name="mediacenter" draw:name="5" text:anchor-type="paragraph" draw:z-index="5" svg:width="10.583333333333cm" svg:height="6.784188034188cm"><draw:image xlink:href="Pictures/4a1ae36f14001ab703ef16e4b40d7f75.jpg" xlink:type="simple" xlink:show="embed" xlink:actuate="onLoad"/></draw:frame><draw:frame draw:style-name="mediacenter" draw:name="6" text:anchor-type="paragraph" draw:z-index="6" svg:width="10.583333333333cm" svg:height="6.8091299019608cm"><draw:image xlink:href="Pictures/a2ade44f4a3e76ffea8c21bf177e6f31.jpg" xlink:type="simple" xlink:show="embed" xlink:actuate="onLoad"/></draw:frame>
<text:span text:style-name="Emphasis">Abb. 4:</text:span> Vorder- und Rückseite zu Prince Valiant im Rahmen der »Comic Strip Classics“
</text:p>
      <text:p text:style-name="Text_20_body"><text:span text:style-name="Emphasis">siehe auch</text:span> <text:a xlink:type="simple" xlink:href="https://prinzeisenherz.de/doku.php?id=sammlerstuecke" text:style-name="Internet_20_link" text:visited-style-name="Visited_20_Internet_20_Link">Sammlerstücke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2::24:50</meta:creation-date>
    <dc:creator>Generated</dc:creator>
    <dc:date>2026-08-18T02::24:50</dc:date>
    <dc:language>en-US</dc:language>
    <meta:editing-cycles>1</meta:editing-cycles>
    <meta:editing-duration>PT0S</meta:editing-duration>
    <dc:title>briefmarke</dc:title>
  </office:meta>
</office:document-meta>
</file>