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3345570659f23c5b11ce2b0666c044b.jpg"/>
  <manifest:file-entry manifest:media-type="image/jpeg" manifest:full-path="Pictures/e9227f5e22fe163b74edc5f904eb73f0.jpg"/>
  <manifest:file-entry manifest:media-type="image/jpeg" manifest:full-path="Pictures/cff58095178e1a7eb945e4a5db0beec1.jpg"/>
  <manifest:file-entry manifest:media-type="image/jpeg" manifest:full-path="Pictures/ac4e6d3520087bd1bf3359653ba88e1a.jpg"/>
  <manifest:file-entry manifest:media-type="image/jpeg" manifest:full-path="Pictures/f2a482e74213480fbbba131d466646ed.jpg"/>
  <manifest:file-entry manifest:media-type="image/jpeg" manifest:full-path="Pictures/b2c7c7864da51ac6bc802c64c0f6d359.jpg"/>
  <manifest:file-entry manifest:media-type="image/jpeg" manifest:full-path="Pictures/fc548630f38f8e62f07a98589c4ffe95.jpg"/>
  <manifest:file-entry manifest:media-type="image/jpeg" manifest:full-path="Pictures/ae4133cafce098805c773073801d4810.jpg"/>
  <manifest:file-entry manifest:media-type="image/jpeg" manifest:full-path="Pictures/ab7773b3ce4ff7c98e04a2caa1f88810.jpg"/>
  <manifest:file-entry manifest:media-type="image/jpeg" manifest:full-path="Pictures/2bab444a09081373f4332143587d628c.jpg"/>
  <manifest:file-entry manifest:media-type="image/jpeg" manifest:full-path="Pictures/abd072715929379e04c44c69c81e55e9.jpg"/>
  <manifest:file-entry manifest:media-type="image/jpeg" manifest:full-path="Pictures/cb1aaf6184dbfa22ef47d05b740ffac9.jpg"/>
  <manifest:file-entry manifest:media-type="image/jpeg" manifest:full-path="Pictures/77900f05d231cc2bf501eaa61d306aac.jpg"/>
  <manifest:file-entry manifest:media-type="image/jpeg" manifest:full-path="Pictures/1b92cac4d8fca0b79b6672f2315a721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ver_bad_verlag"/><text:bookmark-start text:name="__RefHeading___cover_badischer_verlag_1"/><text:bookmark-start text:name="cover_badischer_verlag"/>Cover, Badischer Verlag<text:bookmark-end text:name="__RefHeading___cover_badischer_verlag_1"/><text:bookmark-end text:name="cover_badischer_verlag"/></text:h>
      <text:p text:style-name="Text_20_body"><text:span text:style-name="Strong_20_Emphasis">Buchausgabe Badischer Verlag</text:span></text:p>
      <text:p text:style-name="Text_20_body"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0" svg:width="14.499166666667cm" svg:height="21.087291666667cm"><draw:image xlink:href="Pictures/53345570659f23c5b11ce2b0666c044b.jpg" xlink:type="simple" xlink:show="embed" xlink:actuate="onLoad"/></draw:frame>Array</text:p></draw:text-box></draw:frame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1" svg:width="14.499166666667cm" svg:height="21.087291666667cm"><draw:image xlink:href="Pictures/e9227f5e22fe163b74edc5f904eb73f0.jpg" xlink:type="simple" xlink:show="embed" xlink:actuate="onLoad"/></draw:frame>Array</text:p></draw:text-box></draw:frame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2" svg:width="14.499166666667cm" svg:height="21.087291666667cm"><draw:image xlink:href="Pictures/cff58095178e1a7eb945e4a5db0beec1.jpg" xlink:type="simple" xlink:show="embed" xlink:actuate="onLoad"/></draw:frame>Array</text:p></draw:text-box></draw:frame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3" svg:width="14.499166666667cm" svg:height="21.087291666667cm"><draw:image xlink:href="Pictures/ac4e6d3520087bd1bf3359653ba88e1a.jpg" xlink:type="simple" xlink:show="embed" xlink:actuate="onLoad"/></draw:frame>Array</text:p></draw:text-box></draw:frame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4" svg:width="14.499166666667cm" svg:height="21.087291666667cm"><draw:image xlink:href="Pictures/f2a482e74213480fbbba131d466646ed.jpg" xlink:type="simple" xlink:show="embed" xlink:actuate="onLoad"/></draw:frame>Array</text:p></draw:text-box></draw:frame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5" svg:width="14.499166666667cm" svg:height="21.087291666667cm"><draw:image xlink:href="Pictures/b2c7c7864da51ac6bc802c64c0f6d359.jpg" xlink:type="simple" xlink:show="embed" xlink:actuate="onLoad"/></draw:frame>Array</text:p></draw:text-box></draw:frame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6" svg:width="14.499166666667cm" svg:height="21.087291666667cm"><draw:image xlink:href="Pictures/fc548630f38f8e62f07a98589c4ffe95.jpg" xlink:type="simple" xlink:show="embed" xlink:actuate="onLoad"/></draw:frame>Array</text:p></draw:text-box></draw:frame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7" svg:width="14.499166666667cm" svg:height="21.087291666667cm"><draw:image xlink:href="Pictures/ae4133cafce098805c773073801d4810.jpg" xlink:type="simple" xlink:show="embed" xlink:actuate="onLoad"/></draw:frame>Array</text:p></draw:text-box></draw:frame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8" svg:width="14.499166666667cm" svg:height="21.087291666667cm"><draw:image xlink:href="Pictures/ab7773b3ce4ff7c98e04a2caa1f88810.jpg" xlink:type="simple" xlink:show="embed" xlink:actuate="onLoad"/></draw:frame>Array</text:p></draw:text-box></draw:frame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9" svg:width="14.499166666667cm" svg:height="21.087291666667cm"><draw:image xlink:href="Pictures/2bab444a09081373f4332143587d628c.jpg" xlink:type="simple" xlink:show="embed" xlink:actuate="onLoad"/></draw:frame>Array</text:p></draw:text-box></draw:frame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10" svg:width="14.499166666667cm" svg:height="21.087291666667cm"><draw:image xlink:href="Pictures/abd072715929379e04c44c69c81e55e9.jpg" xlink:type="simple" xlink:show="embed" xlink:actuate="onLoad"/></draw:frame>Array</text:p></draw:text-box></draw:frame><draw:frame draw:style-name="media" draw:name="Array Legend" text:anchor-type="as-char" draw:z-index="0" svg:width="14.499166666667cm"><draw:text-box><text:p text:style-name="legendcenter"><draw:frame draw:style-name="media" draw:name="Array" text:anchor-type="as-char" draw:z-index="11" svg:width="14.499166666667cm" svg:height="21.087291666667cm"><draw:image xlink:href="Pictures/cb1aaf6184dbfa22ef47d05b740ffac9.jpg" xlink:type="simple" xlink:show="embed" xlink:actuate="onLoad"/></draw:frame>Array</text:p></draw:text-box></draw:frame><draw:frame draw:style-name="media" draw:name="Array Legend" text:anchor-type="as-char" draw:z-index="0" svg:width="21.378333333333cm" style:rel-width="100%"><draw:text-box><text:p text:style-name="legendcenter"><draw:frame draw:style-name="media" draw:name="Array" text:anchor-type="as-char" draw:z-index="12" svg:width="21.378333333333cm" style:rel-width="100%" svg:height="30.1625cm" style:rel-height="scale"><draw:image xlink:href="Pictures/77900f05d231cc2bf501eaa61d306aac.jpg" xlink:type="simple" xlink:show="embed" xlink:actuate="onLoad"/></draw:frame>Array</text:p></draw:text-box></draw:frame><draw:frame draw:style-name="media" draw:name="Array Legend" text:anchor-type="as-char" draw:z-index="0" svg:width="21.616458333333cm" style:rel-width="100%"><draw:text-box><text:p text:style-name="legendcenter"><draw:frame draw:style-name="media" draw:name="Array" text:anchor-type="as-char" draw:z-index="13" svg:width="21.616458333333cm" style:rel-width="100%" svg:height="30.400625cm" style:rel-height="scale"><draw:image xlink:href="Pictures/1b92cac4d8fca0b79b6672f2315a721b.jpg" xlink:type="simple" xlink:show="embed" xlink:actuate="onLoad"/></draw:frame>Array</text:p></draw:text-box></draw:frame>
<text:span text:style-name="Emphasis">siehe auch:</text:span><text:line-break/>
<text:a xlink:type="simple" xlink:href="https://prinzeisenherz.de/doku.php?id=ausgabe_badischer_verlag_1953" text:style-name="Internet_20_link" text:visited-style-name="Visited_20_Internet_20_Link">Ausgabe Badischer Verlag 1953</text:a><text:line-break/>
<text:a xlink:type="simple" xlink:href="https://prinzeisenherz.de/doku.php?id=cover_us" text:style-name="Internet_20_link" text:visited-style-name="Visited_20_Internet_20_Link">U.S. Cover</text:a><text:line-break/>
<text:a xlink:type="simple" xlink:href="https://prinzeisenherz.de/doku.php?id=ausgaben_cover_deutschsprachig" text:style-name="Internet_20_link" text:visited-style-name="Visited_20_Internet_20_Link">Cover deutschsprachiger Ausgaben</text:a><text:line-break/>
<text:a xlink:type="simple" xlink:href="https://prinzeisenherz.de/doku.php?id=ausgaben" text:style-name="Internet_20_link" text:visited-style-name="Visited_20_Internet_20_Link">Ausgaben</text:a><text:line-break/>
<text:a xlink:type="simple" xlink:href="https://prinzeisenherz.de/doku.php?id=abenteuer_alle" text:style-name="Internet_20_link" text:visited-style-name="Visited_20_Internet_20_Link">Abenteuer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02::07:48</meta:creation-date>
    <dc:creator>Generated</dc:creator>
    <dc:date>2026-08-20T02::07:48</dc:date>
    <dc:language>en-US</dc:language>
    <meta:editing-cycles>1</meta:editing-cycles>
    <meta:editing-duration>PT0S</meta:editing-duration>
    <dc:title>cover_bad_verlag</dc:title>
  </office:meta>
</office:document-meta>
</file>