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f4b7cbf6c66fa99bc7e5f17dee63085.jpg"/>
  <manifest:file-entry manifest:media-type="image/jpeg" manifest:full-path="Pictures/c943472e171538dec433f96d0fe8510f.jpg"/>
  <manifest:file-entry manifest:media-type="image/jpeg" manifest:full-path="Pictures/db3d4f9e8c88a7352d44cba709ae3d82.jpg"/>
  <manifest:file-entry manifest:media-type="image/jpeg" manifest:full-path="Pictures/b3a4b5b73a86d4b26416a06a96fdf029.jpg"/>
  <manifest:file-entry manifest:media-type="image/jpeg" manifest:full-path="Pictures/35aefef8578f63f4e7f81de01d49509a.jpg"/>
  <manifest:file-entry manifest:media-type="image/jpeg" manifest:full-path="Pictures/43c13a589ef699fc858d4cdc0522ba7f.jpg"/>
  <manifest:file-entry manifest:media-type="image/jpeg" manifest:full-path="Pictures/8b81473ddf8c2c59d2b0ebf788ed0bc3.jpg"/>
  <manifest:file-entry manifest:media-type="image/jpeg" manifest:full-path="Pictures/176452ece04d1db992f30301a459f13d.jpg"/>
  <manifest:file-entry manifest:media-type="image/jpeg" manifest:full-path="Pictures/d408446b01e50dab6a57c5fcdad7a4d7.jpg"/>
  <manifest:file-entry manifest:media-type="image/jpeg" manifest:full-path="Pictures/aba3eb7fed1240066ba78b5162cd2eed.jpg"/>
  <manifest:file-entry manifest:media-type="image/jpeg" manifest:full-path="Pictures/eb2218a09ee881cec6a824f4c7e58cc0.jpg"/>
  <manifest:file-entry manifest:media-type="image/jpeg" manifest:full-path="Pictures/c1799aa5a5e06034fb4e1f8a2885f113.jpg"/>
  <manifest:file-entry manifest:media-type="image/jpeg" manifest:full-path="Pictures/99678cb75e2a44063a423d4ee05b9682.jpg"/>
  <manifest:file-entry manifest:media-type="image/jpeg" manifest:full-path="Pictures/cd0cb9e0875a1678a5d125652c0dc669.jpg"/>
  <manifest:file-entry manifest:media-type="image/jpeg" manifest:full-path="Pictures/8fcf8a756f4c1f08be17317cf58192d8.jpg"/>
  <manifest:file-entry manifest:media-type="image/jpeg" manifest:full-path="Pictures/dfc85c5f2436fb9326d0bf129cc36651.jpg"/>
  <manifest:file-entry manifest:media-type="image/jpeg" manifest:full-path="Pictures/67e1b9d48369703a9e1c02fd0fddba19.jpg"/>
  <manifest:file-entry manifest:media-type="image/jpeg" manifest:full-path="Pictures/a1d06c86a0dc7828b1cd3409fbe73f4c.jpg"/>
  <manifest:file-entry manifest:media-type="image/jpeg" manifest:full-path="Pictures/dfe05a4c50b0286587b8bc8301637c56.jpg"/>
  <manifest:file-entry manifest:media-type="image/jpeg" manifest:full-path="Pictures/abd9e656115b617f4f758b9fd1754f74.jpg"/>
  <manifest:file-entry manifest:media-type="image/jpeg" manifest:full-path="Pictures/7fbb2c34bb4c8d7b5b9b99f23d1fdcd5.jpg"/>
  <manifest:file-entry manifest:media-type="image/jpeg" manifest:full-path="Pictures/4f0074a6ed6593d07cd428944c424426.jpg"/>
  <manifest:file-entry manifest:media-type="image/jpeg" manifest:full-path="Pictures/6a7e04b0ab17a1d77cc214b406fe1a20.jpg"/>
  <manifest:file-entry manifest:media-type="image/jpeg" manifest:full-path="Pictures/a548fb1ab05e7fb80fedd1b5cac6946b.jpg"/>
  <manifest:file-entry manifest:media-type="image/jpeg" manifest:full-path="Pictures/460bbf9e16277eea95f20eae7cdcb8fa.jpg"/>
  <manifest:file-entry manifest:media-type="image/jpeg" manifest:full-path="Pictures/60f1e9b00106ffac16f3ea4d15fa8fc4.jpg"/>
  <manifest:file-entry manifest:media-type="image/jpeg" manifest:full-path="Pictures/1abb89d8744e147a3e993d62b08bf07d.jpg"/>
  <manifest:file-entry manifest:media-type="image/jpeg" manifest:full-path="Pictures/98cc75afa175327b4bfab31239b286f1.jpg"/>
  <manifest:file-entry manifest:media-type="image/jpeg" manifest:full-path="Pictures/09c8e020cb8df3d9d2bab5e3b2e5b0c7.jpg"/>
  <manifest:file-entry manifest:media-type="image/jpeg" manifest:full-path="Pictures/786858e64532a433c16bb2f3f7515699.jpg"/>
  <manifest:file-entry manifest:media-type="image/jpeg" manifest:full-path="Pictures/f496f426a6ca9af082328101d9180c6a.jpg"/>
  <manifest:file-entry manifest:media-type="image/jpeg" manifest:full-path="Pictures/0ca75ab608357ce36204d611524317e4.jpg"/>
  <manifest:file-entry manifest:media-type="image/jpeg" manifest:full-path="Pictures/d8fb12a6f0a9c014d2f30eabc849ec11.jpg"/>
  <manifest:file-entry manifest:media-type="image/jpeg" manifest:full-path="Pictures/15126f8450dc39d95b6e2bd8a62945ef.jpg"/>
  <manifest:file-entry manifest:media-type="image/jpeg" manifest:full-path="Pictures/b03ee9c108ba56ed6fcc8e4e68893345.jpg"/>
  <manifest:file-entry manifest:media-type="image/jpeg" manifest:full-path="Pictures/45ea51367a5ef7dbeeb01256d7447377.jpg"/>
  <manifest:file-entry manifest:media-type="image/jpeg" manifest:full-path="Pictures/c9be8552ba89c0df7b67a5a9ec8458fe.jpg"/>
  <manifest:file-entry manifest:media-type="image/jpeg" manifest:full-path="Pictures/62d598e03f96141c1f79abc56a5c21dc.jpg"/>
  <manifest:file-entry manifest:media-type="image/jpeg" manifest:full-path="Pictures/a2f7a7abb91f7574425ffac2ef372e37.jpg"/>
  <manifest:file-entry manifest:media-type="image/jpeg" manifest:full-path="Pictures/51d8fd8889e8ed52eebd3e0db43957f9.jpg"/>
  <manifest:file-entry manifest:media-type="image/jpeg" manifest:full-path="Pictures/84b5750f42b899af6e52dfd32cc0c358.jpg"/>
  <manifest:file-entry manifest:media-type="image/jpeg" manifest:full-path="Pictures/6c84479159e069279c1a9c3eb2ceff87.jpg"/>
  <manifest:file-entry manifest:media-type="image/jpeg" manifest:full-path="Pictures/0be94cfa43865ecc56511ca003ef898c.jpg"/>
  <manifest:file-entry manifest:media-type="image/jpeg" manifest:full-path="Pictures/99da2051453a31860d55bd150efdfce3.jpg"/>
  <manifest:file-entry manifest:media-type="image/jpeg" manifest:full-path="Pictures/1a15d6a8c01cd36d6d4d0efe39434760.jpg"/>
  <manifest:file-entry manifest:media-type="image/jpeg" manifest:full-path="Pictures/d54bba03419d502de9d4888c9ee5d109.jpg"/>
  <manifest:file-entry manifest:media-type="image/jpeg" manifest:full-path="Pictures/de0b2a68de135d6956f2d0135e8771c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bocola"/><text:bookmark-start text:name="__RefHeading___cover_bocola_1"/><text:bookmark-start text:name="cover_bocola"/>Cover, Bocola<text:bookmark-end text:name="__RefHeading___cover_bocola_1"/><text:bookmark-end text:name="cover_bocola"/></text:h>
      <text:p text:style-name="Text_20_body"><text:span text:style-name="Strong_20_Emphasis">Cover aus dem Bocola Verlag</text:span></text:p>
      <text:p text:style-name="Text_20_body">© und mit freundlicher Genehmigung des <text:a xlink:type="simple" xlink:href="http://www.bocola.de" text:style-name="Internet_20_link" text:visited-style-name="Visited_20_Internet_20_Link">Bocola</text:a>-Verlags, Klotten</text:p>
      <text:p text:style-name="Text_20_body"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0" svg:width="12.514791666667cm" svg:height="17.145cm"><draw:image xlink:href="Pictures/8f4b7cbf6c66fa99bc7e5f17dee63085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" svg:width="12.514791666667cm" svg:height="17.145cm"><draw:image xlink:href="Pictures/c943472e171538dec433f96d0fe8510f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" svg:width="12.514791666667cm" svg:height="17.145cm"><draw:image xlink:href="Pictures/db3d4f9e8c88a7352d44cba709ae3d82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" svg:width="12.514791666667cm" svg:height="17.145cm"><draw:image xlink:href="Pictures/b3a4b5b73a86d4b26416a06a96fdf029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4" svg:width="12.514791666667cm" svg:height="17.145cm"><draw:image xlink:href="Pictures/35aefef8578f63f4e7f81de01d49509a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5" svg:width="12.514791666667cm" svg:height="17.145cm"><draw:image xlink:href="Pictures/43c13a589ef699fc858d4cdc0522ba7f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6" svg:width="12.514791666667cm" svg:height="17.145cm"><draw:image xlink:href="Pictures/8b81473ddf8c2c59d2b0ebf788ed0bc3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7" svg:width="12.514791666667cm" svg:height="17.145cm"><draw:image xlink:href="Pictures/176452ece04d1db992f30301a459f13d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8" svg:width="12.514791666667cm" svg:height="17.145cm"><draw:image xlink:href="Pictures/d408446b01e50dab6a57c5fcdad7a4d7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9" svg:width="12.514791666667cm" svg:height="17.145cm"><draw:image xlink:href="Pictures/aba3eb7fed1240066ba78b5162cd2eed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10" svg:width="15.875cm" svg:height="20.928541666667cm"><draw:image xlink:href="Pictures/eb2218a09ee881cec6a824f4c7e58cc0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1" svg:width="12.514791666667cm" svg:height="17.145cm"><draw:image xlink:href="Pictures/c1799aa5a5e06034fb4e1f8a2885f113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2" svg:width="12.514791666667cm" svg:height="17.145cm"><draw:image xlink:href="Pictures/99678cb75e2a44063a423d4ee05b9682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3" svg:width="12.514791666667cm" svg:height="17.145cm"><draw:image xlink:href="Pictures/cd0cb9e0875a1678a5d125652c0dc669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4" svg:width="12.514791666667cm" svg:height="17.145cm"><draw:image xlink:href="Pictures/8fcf8a756f4c1f08be17317cf58192d8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5" svg:width="12.514791666667cm" svg:height="17.145cm"><draw:image xlink:href="Pictures/dfc85c5f2436fb9326d0bf129cc36651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6" svg:width="12.514791666667cm" svg:height="17.145cm"><draw:image xlink:href="Pictures/67e1b9d48369703a9e1c02fd0fddba19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7" svg:width="12.514791666667cm" svg:height="17.065625cm"><draw:image xlink:href="Pictures/a1d06c86a0dc7828b1cd3409fbe73f4c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8" svg:width="12.514791666667cm" svg:height="17.145cm"><draw:image xlink:href="Pictures/dfe05a4c50b0286587b8bc8301637c56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9" svg:width="12.514791666667cm" svg:height="17.859375cm"><draw:image xlink:href="Pictures/abd9e656115b617f4f758b9fd1754f74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0" svg:width="12.514791666667cm" svg:height="17.145cm"><draw:image xlink:href="Pictures/7fbb2c34bb4c8d7b5b9b99f23d1fdcd5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1" svg:width="12.514791666667cm" svg:height="17.145cm"><draw:image xlink:href="Pictures/4f0074a6ed6593d07cd428944c424426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2" svg:width="12.514791666667cm" svg:height="17.145cm"><draw:image xlink:href="Pictures/6a7e04b0ab17a1d77cc214b406fe1a20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3" svg:width="12.514791666667cm" svg:height="17.145cm"><draw:image xlink:href="Pictures/a548fb1ab05e7fb80fedd1b5cac6946b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4" svg:width="12.514791666667cm" svg:height="17.277291666667cm"><draw:image xlink:href="Pictures/460bbf9e16277eea95f20eae7cdcb8fa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5" svg:width="12.514791666667cm" svg:height="17.568333333333cm"><draw:image xlink:href="Pictures/60f1e9b00106ffac16f3ea4d15fa8fc4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6" svg:width="12.514791666667cm" svg:height="17.488958333333cm"><draw:image xlink:href="Pictures/1abb89d8744e147a3e993d62b08bf07d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7" svg:width="12.514791666667cm" svg:height="17.674166666667cm"><draw:image xlink:href="Pictures/98cc75afa175327b4bfab31239b286f1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8" svg:width="12.514791666667cm" svg:height="17.488958333333cm"><draw:image xlink:href="Pictures/09c8e020cb8df3d9d2bab5e3b2e5b0c7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9" svg:width="12.514791666667cm" svg:height="17.515416666667cm"><draw:image xlink:href="Pictures/786858e64532a433c16bb2f3f7515699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0" svg:width="12.514791666667cm" svg:height="17.93875cm"><draw:image xlink:href="Pictures/f496f426a6ca9af082328101d9180c6a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1" svg:width="12.514791666667cm" svg:height="17.700625cm"><draw:image xlink:href="Pictures/0ca75ab608357ce36204d611524317e4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2" svg:width="12.514791666667cm" svg:height="17.885833333333cm"><draw:image xlink:href="Pictures/d8fb12a6f0a9c014d2f30eabc849ec11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3" svg:width="12.514791666667cm" svg:height="17.93875cm"><draw:image xlink:href="Pictures/15126f8450dc39d95b6e2bd8a62945ef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4" svg:width="12.514791666667cm" svg:height="17.383125cm"><draw:image xlink:href="Pictures/b03ee9c108ba56ed6fcc8e4e68893345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5" svg:width="12.514791666667cm" svg:height="17.674166666667cm"><draw:image xlink:href="Pictures/45ea51367a5ef7dbeeb01256d7447377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6" svg:width="12.514791666667cm" svg:height="17.700625cm"><draw:image xlink:href="Pictures/c9be8552ba89c0df7b67a5a9ec8458fe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7" svg:width="12.514791666667cm" svg:height="17.62125cm"><draw:image xlink:href="Pictures/62d598e03f96141c1f79abc56a5c21dc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8" svg:width="12.514791666667cm" svg:height="17.62125cm"><draw:image xlink:href="Pictures/a2f7a7abb91f7574425ffac2ef372e37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9" svg:width="12.514791666667cm" svg:height="17.753541666667cm"><draw:image xlink:href="Pictures/51d8fd8889e8ed52eebd3e0db43957f9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40" svg:width="12.514791666667cm" svg:height="17.753541666667cm"><draw:image xlink:href="Pictures/84b5750f42b899af6e52dfd32cc0c358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41" svg:width="12.514791666667cm" svg:height="17.806458333333cm"><draw:image xlink:href="Pictures/6c84479159e069279c1a9c3eb2ceff87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42" svg:width="12.514791666667cm" svg:height="17.594791666667cm"><draw:image xlink:href="Pictures/0be94cfa43865ecc56511ca003ef898c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43" svg:width="12.514791666667cm" svg:height="17.515416666667cm"><draw:image xlink:href="Pictures/99da2051453a31860d55bd150efdfce3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44" svg:width="12.514791666667cm" svg:height="17.515416666667cm"><draw:image xlink:href="Pictures/1a15d6a8c01cd36d6d4d0efe39434760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45" svg:width="12.514791666667cm" svg:height="17.515416666667cm"><draw:image xlink:href="Pictures/d54bba03419d502de9d4888c9ee5d109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46" svg:width="12.514791666667cm" svg:height="17.515416666667cm"><draw:image xlink:href="Pictures/de0b2a68de135d6956f2d0135e8771c6.jpg" xlink:type="simple" xlink:show="embed" xlink:actuate="onLoad"/></draw:frame>Array</text:p></draw:text-box></draw:frame>
<text:span text:style-name="Emphasis">siehe auch:</text:span><text:line-break/>
<text:a xlink:type="simple" xlink:href="https://prinzeisenherz.de/doku.php?id=ausgabe_bocola_2006" text:style-name="Internet_20_link" text:visited-style-name="Visited_20_Internet_20_Link">Ausgabe Bocola 2006</text:a><text:line-break/>
<text:a xlink:type="simple" xlink:href="https://prinzeisenherz.de/doku.php?id=cover_us" text:style-name="Internet_20_link" text:visited-style-name="Visited_20_Internet_20_Link">U.S. Cover</text:a><text:line-break/>
<text:a xlink:type="simple" xlink:href="https://prinzeisenherz.de/doku.php?id=ausgaben_cover_deutschsprachig" text:style-name="Internet_20_link" text:visited-style-name="Visited_20_Internet_20_Link">Cover deutschsprachiger Ausgaben</text:a><text:line-break/>
<text:a xlink:type="simple" xlink:href="https://prinzeisenherz.de/doku.php?id=ausgaben" text:style-name="Internet_20_link" text:visited-style-name="Visited_20_Internet_20_Link">Ausgaben</text:a><text:line-break/>
<text:a xlink:type="simple" xlink:href="https://prinzeisenherz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7::12:01</meta:creation-date>
    <dc:creator>Generated</dc:creator>
    <dc:date>2026-08-31T07::12:01</dc:date>
    <dc:language>en-US</dc:language>
    <meta:editing-cycles>1</meta:editing-cycles>
    <meta:editing-duration>PT0S</meta:editing-duration>
    <dc:title>cover_bocola</dc:title>
  </office:meta>
</office:document-meta>
</file>