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rumm"/><text:bookmark-start text:name="__RefHeading___cover_brumm_ausgabe_1"/><text:bookmark-start text:name="cover_brumm_ausgabe"/>Cover, Brumm Ausgabe<text:bookmark-end text:name="__RefHeading___cover_brumm_ausgabe_1"/><text:bookmark-end text:name="cover_brumm_ausgabe"/></text:h>
      <text:p text:style-name="Text_20_body"><text:span text:style-name="Strong_20_Emphasis">Brumm Classix / Melzers Comic / Comic Companie</text:span>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0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3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0" svg:width="10.742083333333cm" svg:height="14.76375cm"><draw:image xlink:href="Pictures/d482bf122de0be483fdc3d3aff61c58d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melzer_1971" text:style-name="Internet_20_link" text:visited-style-name="Visited_20_Internet_20_Link">Ausgabe Melzer 1971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08:34</meta:creation-date>
    <dc:creator>Generated</dc:creator>
    <dc:date>2026-09-05T06::08:34</dc:date>
    <dc:language>en-US</dc:language>
    <meta:editing-cycles>1</meta:editing-cycles>
    <meta:editing-duration>PT0S</meta:editing-duration>
    <dc:title>cover_brumm</dc:title>
  </office:meta>
</office:document-meta>
</file>