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7a578bd1ad7cc2ba69103f171d7f736.gif"/>
  <manifest:file-entry manifest:media-type="image/gif" manifest:full-path="Pictures/9fd3af22cc57d940dd693c000236b762.gif"/>
  <manifest:file-entry manifest:media-type="image/gif" manifest:full-path="Pictures/0b31229fbe8209a3687429aa50c31e18.gif"/>
  <manifest:file-entry manifest:media-type="image/gif" manifest:full-path="Pictures/c7909decb7954ef2dceb8f8f9fd729c7.gif"/>
  <manifest:file-entry manifest:media-type="image/gif" manifest:full-path="Pictures/a99721c05cdec45f4b3003ef2ff8d8ab.gif"/>
  <manifest:file-entry manifest:media-type="image/gif" manifest:full-path="Pictures/8ca397a2c439150c3a83c5dc897a03be.gif"/>
  <manifest:file-entry manifest:media-type="image/gif" manifest:full-path="Pictures/8818382a850c22832245fa64809fcd4a.gif"/>
  <manifest:file-entry manifest:media-type="image/gif" manifest:full-path="Pictures/1cb4628fe29a672f05c3831c1271e783.gif"/>
  <manifest:file-entry manifest:media-type="image/gif" manifest:full-path="Pictures/c2421639cdda42b8245160ab9071056d.gif"/>
  <manifest:file-entry manifest:media-type="image/gif" manifest:full-path="Pictures/f4728ed078486542fe7bf15d18ce8a1b.gif"/>
  <manifest:file-entry manifest:media-type="image/gif" manifest:full-path="Pictures/b3651568c87caa400eb13dcf21cd30ff.gif"/>
  <manifest:file-entry manifest:media-type="image/gif" manifest:full-path="Pictures/5fec27a2aeae4cc5be0d051315c937dd.gif"/>
  <manifest:file-entry manifest:media-type="image/gif" manifest:full-path="Pictures/240fe9f4eec6e0c1a6187c71310da250.gif"/>
  <manifest:file-entry manifest:media-type="image/gif" manifest:full-path="Pictures/025c9ba058d29875668e53dd1cbbdd70.gif"/>
  <manifest:file-entry manifest:media-type="image/gif" manifest:full-path="Pictures/6fc39c21b19e3c9d02317d92c8755e49.gif"/>
  <manifest:file-entry manifest:media-type="image/gif" manifest:full-path="Pictures/5a926720066ba8fa41af873e9f3cc1f8.gif"/>
  <manifest:file-entry manifest:media-type="image/gif" manifest:full-path="Pictures/cf7f5f4447d0ffbbd662d4ae5371225f.gif"/>
  <manifest:file-entry manifest:media-type="image/gif" manifest:full-path="Pictures/d2d36f414be5d4287e55478b9b8a8b57.gif"/>
  <manifest:file-entry manifest:media-type="image/gif" manifest:full-path="Pictures/a9232fe370a3b0d58a38e6760c62ec9e.gif"/>
  <manifest:file-entry manifest:media-type="image/gif" manifest:full-path="Pictures/87b668ad3b6e46cb1ec03e039bd4ce8f.gif"/>
  <manifest:file-entry manifest:media-type="image/gif" manifest:full-path="Pictures/680a72b4f5873ee3621c24d0b10408e2.gif"/>
  <manifest:file-entry manifest:media-type="image/gif" manifest:full-path="Pictures/048deb3fb20ad9f84166703bd9d8ade2.gif"/>
  <manifest:file-entry manifest:media-type="image/gif" manifest:full-path="Pictures/e3f46665ac5f49bcf09acbd1f5a06ca6.gif"/>
  <manifest:file-entry manifest:media-type="image/gif" manifest:full-path="Pictures/420e7489d6b2772d7107b542da6be7b9.gif"/>
  <manifest:file-entry manifest:media-type="image/gif" manifest:full-path="Pictures/fc02a270cecd17dec58419f7065239c1.gif"/>
  <manifest:file-entry manifest:media-type="image/gif" manifest:full-path="Pictures/5e91312f64aebdcc21377df84728b873.gif"/>
  <manifest:file-entry manifest:media-type="image/gif" manifest:full-path="Pictures/d2682e3bb8b15d3455183f08faaeefaf.gif"/>
  <manifest:file-entry manifest:media-type="image/gif" manifest:full-path="Pictures/67eeb8349fc59f08ea5a3a60f9e5194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us"/><text:bookmark-start text:name="__RefHeading___cover_u.s_1"/><text:bookmark-start text:name="cover_u.s"/>Cover, U.S.<text:bookmark-end text:name="__RefHeading___cover_u.s_1"/><text:bookmark-end text:name="cover_u.s"/></text:h>
      <text:p text:style-name="Text_20_body"><text:span text:style-name="Strong_20_Emphasis">Einige englischsprachige Cover auf einen Blick</text:span></text:p>
      <text:p text:style-name="Text_20_body"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0" svg:width="2.6458333333333cm" style:rel-width="100%" svg:height="3.5189583333333cm" style:rel-height="scale"><draw:image xlink:href="Pictures/d7a578bd1ad7cc2ba69103f171d7f736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" svg:width="2.6458333333333cm" style:rel-width="100%" svg:height="3.6247916666667cm" style:rel-height="scale"><draw:image xlink:href="Pictures/9fd3af22cc57d940dd693c000236b762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" svg:width="2.6458333333333cm" style:rel-width="100%" svg:height="3.5454166666667cm" style:rel-height="scale"><draw:image xlink:href="Pictures/0b31229fbe8209a3687429aa50c31e18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3" svg:width="2.6458333333333cm" style:rel-width="100%" svg:height="3.6247916666667cm" style:rel-height="scale"><draw:image xlink:href="Pictures/c7909decb7954ef2dceb8f8f9fd729c7.gif" xlink:type="simple" xlink:show="embed" xlink:actuate="onLoad"/></draw:frame>Array</text:p></draw:text-box></draw:frame><draw:frame draw:style-name="media" draw:name="Array Legend" text:anchor-type="as-char" draw:z-index="0" svg:width="1.9579166666667cm"><draw:text-box><text:p text:style-name="legendcenter"><draw:frame draw:style-name="media" draw:name="Array" text:anchor-type="as-char" draw:z-index="4" svg:width="1.9579166666667cm" svg:height="2.8310416666667cm"><draw:image xlink:href="Pictures/a99721c05cdec45f4b3003ef2ff8d8ab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5" svg:width="2.6458333333333cm" style:rel-width="100%" svg:height="3.81cm" style:rel-height="scale"><draw:image xlink:href="Pictures/8ca397a2c439150c3a83c5dc897a03be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6" svg:width="2.6458333333333cm" style:rel-width="100%" svg:height="3.65125cm" style:rel-height="scale"><draw:image xlink:href="Pictures/8818382a850c22832245fa64809fcd4a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7" svg:width="2.6458333333333cm" style:rel-width="100%" svg:height="3.571875cm" style:rel-height="scale"><draw:image xlink:href="Pictures/1cb4628fe29a672f05c3831c1271e783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8" svg:width="2.6458333333333cm" style:rel-width="100%" svg:height="3.5454166666667cm" style:rel-height="scale"><draw:image xlink:href="Pictures/c2421639cdda42b8245160ab9071056d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9" svg:width="2.6458333333333cm" style:rel-width="100%" svg:height="3.5454166666667cm" style:rel-height="scale"><draw:image xlink:href="Pictures/f4728ed078486542fe7bf15d18ce8a1b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0" svg:width="2.6458333333333cm" style:rel-width="100%" svg:height="3.81cm" style:rel-height="scale"><draw:image xlink:href="Pictures/b3651568c87caa400eb13dcf21cd30ff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1" svg:width="2.6458333333333cm" style:rel-width="100%" svg:height="3.6247916666667cm" style:rel-height="scale"><draw:image xlink:href="Pictures/5fec27a2aeae4cc5be0d051315c937dd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2" svg:width="2.6458333333333cm" style:rel-width="100%" svg:height="3.6247916666667cm" style:rel-height="scale"><draw:image xlink:href="Pictures/240fe9f4eec6e0c1a6187c71310da250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3" svg:width="2.6458333333333cm" style:rel-width="100%" svg:height="3.571875cm" style:rel-height="scale"><draw:image xlink:href="Pictures/025c9ba058d29875668e53dd1cbbdd70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4" svg:width="2.6458333333333cm" style:rel-width="100%" svg:height="3.571875cm" style:rel-height="scale"><draw:image xlink:href="Pictures/6fc39c21b19e3c9d02317d92c8755e49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5" svg:width="2.6458333333333cm" style:rel-width="100%" svg:height="3.65125cm" style:rel-height="scale"><draw:image xlink:href="Pictures/5a926720066ba8fa41af873e9f3cc1f8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6" svg:width="2.6458333333333cm" style:rel-width="100%" svg:height="3.5983333333333cm" style:rel-height="scale"><draw:image xlink:href="Pictures/cf7f5f4447d0ffbbd662d4ae5371225f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7" svg:width="2.6458333333333cm" style:rel-width="100%" svg:height="3.571875cm" style:rel-height="scale"><draw:image xlink:href="Pictures/d2d36f414be5d4287e55478b9b8a8b57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8" svg:width="2.6458333333333cm" style:rel-width="100%" svg:height="3.730625cm" style:rel-height="scale"><draw:image xlink:href="Pictures/a9232fe370a3b0d58a38e6760c62ec9e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9" svg:width="2.6458333333333cm" style:rel-width="100%" svg:height="3.5454166666667cm" style:rel-height="scale"><draw:image xlink:href="Pictures/87b668ad3b6e46cb1ec03e039bd4ce8f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0" svg:width="2.6458333333333cm" style:rel-width="100%" svg:height="3.5983333333333cm" style:rel-height="scale"><draw:image xlink:href="Pictures/680a72b4f5873ee3621c24d0b10408e2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1" svg:width="2.6458333333333cm" style:rel-width="100%" svg:height="3.5983333333333cm" style:rel-height="scale"><draw:image xlink:href="Pictures/048deb3fb20ad9f84166703bd9d8ade2.gif" xlink:type="simple" xlink:show="embed" xlink:actuate="onLoad"/></draw:frame>Array</text:p></draw:text-box></draw:frame><draw:frame draw:style-name="media" draw:name="Array Legend" text:anchor-type="as-char" draw:z-index="0" svg:width="2.6722916666667cm" style:rel-width="100%"><draw:text-box><text:p text:style-name="legendcenter"><draw:frame draw:style-name="media" draw:name="Array" text:anchor-type="as-char" draw:z-index="22" svg:width="2.6722916666667cm" style:rel-width="100%" svg:height="3.7041666666667cm" style:rel-height="scale"><draw:image xlink:href="Pictures/e3f46665ac5f49bcf09acbd1f5a06ca6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3" svg:width="2.6458333333333cm" style:rel-width="100%" svg:height="3.7041666666667cm" style:rel-height="scale"><draw:image xlink:href="Pictures/420e7489d6b2772d7107b542da6be7b9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4" svg:width="2.6458333333333cm" style:rel-width="100%" svg:height="3.571875cm" style:rel-height="scale"><draw:image xlink:href="Pictures/fc02a270cecd17dec58419f7065239c1.gif" xlink:type="simple" xlink:show="embed" xlink:actuate="onLoad"/></draw:frame>Array</text:p></draw:text-box></draw:frame><draw:frame draw:style-name="media" draw:name="Array Legend" text:anchor-type="as-char" draw:z-index="0" svg:width="2.6722916666667cm" style:rel-width="100%"><draw:text-box><text:p text:style-name="legendcenter"><draw:frame draw:style-name="media" draw:name="Array" text:anchor-type="as-char" draw:z-index="25" svg:width="2.6722916666667cm" style:rel-width="100%" svg:height="3.7041666666667cm" style:rel-height="scale"><draw:image xlink:href="Pictures/5e91312f64aebdcc21377df84728b873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6" svg:width="2.6458333333333cm" style:rel-width="100%" svg:height="3.571875cm" style:rel-height="scale"><draw:image xlink:href="Pictures/d2682e3bb8b15d3455183f08faaeefaf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7" svg:width="2.6458333333333cm" style:rel-width="100%" svg:height="3.571875cm" style:rel-height="scale"><draw:image xlink:href="Pictures/67eeb8349fc59f08ea5a3a60f9e51949.gif" xlink:type="simple" xlink:show="embed" xlink:actuate="onLoad"/></draw:frame>Array</text:p></draw:text-box></draw:frame><text:span text:style-name="Emphasis">siehe auch:</text:span> <text:a xlink:type="simple" xlink:href="https://prinzeisenherz.de/doku.php?id=cover_carlsen" text:style-name="Internet_20_link" text:visited-style-name="Visited_20_Internet_20_Link">Carlsen Cov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45:06</meta:creation-date>
    <dc:creator>Generated</dc:creator>
    <dc:date>2026-08-13T11::45:06</dc:date>
    <dc:language>en-US</dc:language>
    <meta:editing-cycles>1</meta:editing-cycles>
    <meta:editing-duration>PT0S</meta:editing-duration>
    <dc:title>cover_us</dc:title>
  </office:meta>
</office:document-meta>
</file>