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cdc428f9e899fbb1fdfcf31240fa64d.jpg"/>
  <manifest:file-entry manifest:media-type="image/png" manifest:full-path="Pictures/5f47b082de34f3781c848471e59db7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senherz_prinz"/><text:bookmark-start text:name="__RefHeading___eisenherz_prinz_1"/><text:bookmark-start text:name="eisenherz_prinz"/>Eisenherz, Prinz<text:bookmark-end text:name="__RefHeading___eisenherz_prinz_1"/><text:bookmark-end text:name="eisenherz_prinz"/></text:h>
      <text:p text:style-name="Text_20_body"><text:span text:style-name="Strong_20_Emphasis">Held des Ritterepos von <text:a xlink:type="simple" xlink:href="https://prinzeisenherz.de/doku.php?id=foster_hal" text:style-name="Internet_20_link" text:visited-style-name="Visited_20_Internet_20_Link">Hal Foster</text:a> aus den Tagen König <text:a xlink:type="simple" xlink:href="https://prinzeisenherz.de/doku.php?id=arthur" text:style-name="Internet_20_link" text:visited-style-name="Visited_20_Internet_20_Link">Arthur</text:a>s</text:span></text:p>
      <text:p text:style-name="Text_20_body">Im Original heisst er (zum ersten Mal auf Seite 3) <text:a xlink:type="simple" xlink:href="https://prinzeisenherz.de/doku.php?id=valiant_prince" text:style-name="Internet_20_link" text:visited-style-name="Visited_20_Internet_20_Link">Prince Valiant</text:a>. Der <text:a xlink:type="simple" xlink:href="https://prinzeisenherz.de/doku.php?id=ritter" text:style-name="Internet_20_link" text:visited-style-name="Visited_20_Internet_20_Link">Ritter</text:a> der <text:a xlink:type="simple" xlink:href="https://prinzeisenherz.de/doku.php?id=tafelrunde" text:style-name="Internet_20_link" text:visited-style-name="Visited_20_Internet_20_Link">Tafelrunde</text:a> und Kronprinz von <text:a xlink:type="simple" xlink:href="https://prinzeisenherz.de/doku.php?id=thule" text:style-name="Internet_20_link" text:visited-style-name="Visited_20_Internet_20_Link">Thule</text:a> ist überaus mutig und edel und stellt sich mit Vernunft und Witz neuen Herausforderungen. Trotz seiner zeitweiligen Sturheit und seinem Unverständnis für Frauen im Allgemeinen liebt er seine Frau <text:a xlink:type="simple" xlink:href="https://prinzeisenherz.de/doku.php?id=aleta" text:style-name="Internet_20_link" text:visited-style-name="Visited_20_Internet_20_Link">Aleta</text:a>, seine Kinder <text:a xlink:type="simple" xlink:href="https://prinzeisenherz.de/doku.php?id=arn" text:style-name="Internet_20_link" text:visited-style-name="Visited_20_Internet_20_Link">Arn</text:a>, <text:a xlink:type="simple" xlink:href="https://prinzeisenherz.de/doku.php?id=karen" text:style-name="Internet_20_link" text:visited-style-name="Visited_20_Internet_20_Link">Karen</text:a>, <text:a xlink:type="simple" xlink:href="https://prinzeisenherz.de/doku.php?id=valeta" text:style-name="Internet_20_link" text:visited-style-name="Visited_20_Internet_20_Link">Valeta</text:a>, <text:a xlink:type="simple" xlink:href="https://prinzeisenherz.de/doku.php?id=galan" text:style-name="Internet_20_link" text:visited-style-name="Visited_20_Internet_20_Link">Galan</text:a> und <text:a xlink:type="simple" xlink:href="https://prinzeisenherz.de/doku.php?id=nathan" text:style-name="Internet_20_link" text:visited-style-name="Visited_20_Internet_20_Link">Nathan</text:a> und seinen Vater <text:a xlink:type="simple" xlink:href="https://prinzeisenherz.de/doku.php?id=aguar" text:style-name="Internet_20_link" text:visited-style-name="Visited_20_Internet_20_Link">Aguar</text:a> über alles und setzt sich immer wieder für sie ein.</text:p>
      <text:p text:style-name="Text_20_body">Da sich alle Geschichten um ihn drehen, soll hier nur noch auf die Zusammenstellung seiner Abenteuer von Hal Foster und <text:a xlink:type="simple" xlink:href="https://prinzeisenherz.de/doku.php?id=murphy_john_cullen" text:style-name="Internet_20_link" text:visited-style-name="Visited_20_Internet_20_Link">John Cullen Murphy</text:a> sowie den anderen Autoren und Zeichnern verwiesen werden. Diese finden Sie unter dem Stichwort <text:a xlink:type="simple" xlink:href="https://prinzeisenherz.de/doku.php?id=abenteuer_alle" text:style-name="Internet_20_link" text:visited-style-name="Visited_20_Internet_20_Link">Abenteuer</text:a>. Die verschiedenen <text:a xlink:type="simple" xlink:href="https://prinzeisenherz.de/doku.php?id=zeittafel" text:style-name="Internet_20_link" text:visited-style-name="Visited_20_Internet_20_Link">Zeittafel</text:a>n sind ebenfalls sehr hilfreich, um dem bewegten Leben des Helden nachzugehen.</text:p>
      <text:p text:style-name="Text_20_body">Hier eine grössere Fassung der Portraitzeichnung, die das Lexikons ziert:
<draw:frame draw:style-name="mediacenter" draw:name="Prinz Eisenherz Legend" text:anchor-type="paragraph" draw:z-index="0" svg:width="8.3872916666667cm" style:rel-width="100%"><draw:text-box><text:p text:style-name="legendcenter"><draw:frame draw:style-name="mediacenter" draw:name="Prinz Eisenherz" text:anchor-type="paragraph" draw:z-index="0" svg:width="8.3872916666667cm" style:rel-width="100%" svg:height="9.1545833333333cm" style:rel-height="scale"><draw:image xlink:href="Pictures/3cdc428f9e899fbb1fdfcf31240fa64d.jpg" xlink:type="simple" xlink:show="embed" xlink:actuate="onLoad"/></draw:frame>Prinz Eisenherz</text:p></draw:text-box></draw:frame></text:p>
      <text:p text:style-name="Text_20_body">1953 veröffentlichte King Features eine Sonderseite mit Portraits des Helden:
<draw:frame draw:style-name="mediacenter" draw:name="Prinz Eisenherz Portraits © 1953 King Features Syndicate, Inc. Legend" text:anchor-type="paragraph" draw:z-index="0" svg:width="7.9375cm" style:rel-width="100%"><draw:text-box><text:p text:style-name="legendcenter"><draw:frame draw:style-name="mediacenter" draw:name="Prinz Eisenherz Portraits © 1953 King Features Syndicate, Inc." text:anchor-type="paragraph" draw:z-index="1" svg:width="7.9375cm" style:rel-width="100%" svg:height="11.5490625cm" style:rel-height="scale"><draw:image xlink:href="Pictures/5f47b082de34f3781c848471e59db759.png" xlink:type="simple" xlink:show="embed" xlink:actuate="onLoad"/></draw:frame>Prinz Eisenherz Portraits © 1953 King Features Syndicate, Inc.</text:p></draw:text-box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Emphasis">Ein Klick aufs Bild vergößert es.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deutsche Name 'Prinz Eisenherz' wurde 1950 entweder von Bulls Pressedienst Frankfurt oder vom Badischen Verlag „erfunden“.</text:p>
          </table:table-cell>
        </table:table-row>
      </table:table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8::34:36</meta:creation-date>
    <dc:creator>Generated</dc:creator>
    <dc:date>2026-08-13T08::34:36</dc:date>
    <dc:language>en-US</dc:language>
    <meta:editing-cycles>1</meta:editing-cycles>
    <meta:editing-duration>PT0S</meta:editing-duration>
    <dc:title>eisenherz_prinz</dc:title>
  </office:meta>
</office:document-meta>
</file>