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92db5df691d5ed72c5b9a298ac94f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rrow_gray"/><text:bookmark-start text:name="__RefHeading___morrow_dwight_graydon_gray_1"/><text:bookmark-start text:name="morrow_dwight_graydon_gray"/>Morrow, Dwight Graydon »Gray«<text:bookmark-end text:name="__RefHeading___morrow_dwight_graydon_gray_1"/><text:bookmark-end text:name="morrow_dwight_graydon_gray"/></text:h>
      <text:p text:style-name="Text_20_body"><draw:frame draw:style-name="medialeft" draw:name="Gray Morrow Legend" text:anchor-type="paragraph" draw:z-index="0" svg:width="4.841875cm" style:rel-width="100%"><draw:text-box><text:p text:style-name="legendcenter"><draw:frame draw:style-name="medialeft" draw:name="Gray Morrow" text:anchor-type="paragraph" draw:z-index="0" svg:width="4.841875cm" style:rel-width="100%" svg:height="6.3764583333333cm" style:rel-height="scale"><draw:image xlink:href="Pictures/2f92db5df691d5ed72c5b9a298ac94f8.jpg" xlink:type="simple" xlink:show="embed" xlink:actuate="onLoad"/></draw:frame>Gray Morrow</text:p></draw:text-box></draw:frame><text:span text:style-name="Strong_20_Emphasis">* 7. März 1934  ~ † 6. November 2001<text:line-break/>
Zeichnungen</text:span></text:p>
      <text:p text:style-name="Text_20_body">Morrow wurde vor allem durch Science Fiction und Horror-Strips bekannt. Auch zeichnete er für <text:a xlink:type="simple" xlink:href="https://prinzeisenherz.de/doku.php?id=murphy_john_cullen" text:style-name="Internet_20_link" text:visited-style-name="Visited_20_Internet_20_Link">John Cullen Murphys</text:a> »Big Ben Bolt„. Später illustrierte er „Buck Rogers« und „Tarzan“.</text:p>
      <text:p text:style-name="Text_20_body">Im August 1970 fertigte er auf Anfrage von <text:a xlink:type="simple" xlink:href="https://prinzeisenherz.de/doku.php?id=foster_hal" text:style-name="Internet_20_link" text:visited-style-name="Visited_20_Internet_20_Link">Hal Foster</text:a> eine Probe seines Könnens für <text:a xlink:type="simple" xlink:href="https://prinzeisenherz.de/doku.php?id=valiant_prince" text:style-name="Internet_20_link" text:visited-style-name="Visited_20_Internet_20_Link">Prince Valiant</text:a> an. Die ersten beiden Seiten erschienen am 11. Oktober und 6. Dezember 1970. Auch am 20. und 27. Januar 1971 deuten die beiden nicht von Foster signierten Seiten auf Morrow hin, auch wenn dies bisher (2014) nicht in der Literatur erwähnt ist. Brian Kane, der Autor des 2010 bei Bocola erschienen <text:a xlink:type="simple" xlink:href="https://prinzeisenherz.de/doku.php?id=sekundaerliteratur" text:style-name="Internet_20_link" text:visited-style-name="Visited_20_Internet_20_Link">Prinz Eisenherz - Handbuch für Kenner und Liebhaber</text:a>, ist sich allerdings ganz sicher. Er schreibt dazu in Facebook:</text:p>
      <table:table table:style-name="Table_Quotation1">
        <table:table-column/>
        <table:table-row>
          <table:table-cell office:value-type="string" table:style-name="Cell_Quotation1">
            <text:p text:style-name="tablealignleft">„Gray Morrow lieferte vier Seiten: #1757, 1765, 1767 &amp; 1770. Grays Witwe Pocho bestätigte mir das. Was mich ursprünglich dazu brachte anzunehmen, daß diese Seiten nicht von Hal Foster stammen, ist die Tatsache, daß er sie nicht signiert hatte (und er signierte immer seine Seiten). Nachdem ich den Stil der Seiten verglichen hatte, rief ich zur Sicherheit Jack (=John Cullen) Murphy an, und er bestätigte mir, daß er sie nicht gezeichnet hatte. Dann rief ich Pocho an.« </text:p>
          </table:table-cell>
        </table:table-row>
      </table:table>
      <text:p text:style-name="Text_20_body">Foster entschied sich aber letztendlich für Murphy.</text:p>
      <text:p text:style-name="Text_20_body"><text:span text:style-name="Emphasis">aus dem Englischen übersetzt und neu zusammengestellt</text:span></text:p>
      <text:p text:style-name="Text_20_body"><text:span text:style-name="Emphasis">Seiten: </text:span> 1757, 1765, 1767, 1770</text:p>
      <text:p text:style-name="Text_20_body"><text:span text:style-name="Emphasis">Mehr über Morrow finden Sie unter folgenden Links:</text:span><text:line-break/>
<text:a xlink:type="simple" xlink:href="http://graymorrow.com/Biography.html" text:style-name="Internet_20_link" text:visited-style-name="Visited_20_Internet_20_Link">englische Biographie auf der Homepage</text:a><text:line-break/>
<text:a xlink:type="simple" xlink:href="https://en.wikipedia.org/wiki/Gray_Morrow" text:style-name="Internet_20_link" text:visited-style-name="Visited_20_Internet_20_Link">englische Wikipedia</text:a><text:line-break/>
<text:a xlink:type="simple" xlink:href="http://www.lambiek.net/artists/m/morrow_g.htm" text:style-name="Internet_20_link" text:visited-style-name="Visited_20_Internet_20_Link">englische Comicopledia</text:a><text:line-break/>
<text:a xlink:type="simple" xlink:href="http://www.comicbookdb.com/creator.php?ID=622" text:style-name="Internet_20_link" text:visited-style-name="Visited_20_Internet_20_Link">englischsprachige Comicbuch-Datenbank</text:a><text:line-break/>
<text:a xlink:type="simple" xlink:href="http://marvel.wikia.com/Gray_Morrow" text:style-name="Internet_20_link" text:visited-style-name="Visited_20_Internet_20_Link">Informationen auf der Marvel Homepage</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1::04:52</meta:creation-date>
    <dc:creator>Generated</dc:creator>
    <dc:date>2026-08-13T11::04:52</dc:date>
    <dc:language>en-US</dc:language>
    <meta:editing-cycles>1</meta:editing-cycles>
    <meta:editing-duration>PT0S</meta:editing-duration>
    <dc:title>morrow_gray</dc:title>
  </office:meta>
</office:document-meta>
</file>