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131ba996e045fdb694779e684fef50f4.gif"/>
  <manifest:file-entry manifest:media-type="image/gif" manifest:full-path="Pictures/d214cb06b79dc6f95a1b62a791c0a92b.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rphy_cullen"/><text:bookmark-start text:name="__RefHeading___murphy_cullen_1"/><text:bookmark-start text:name="murphy_cullen"/>Murphy, Cullen<text:bookmark-end text:name="__RefHeading___murphy_cullen_1"/><text:bookmark-end text:name="murphy_cullen"/></text:h>
      <text:p text:style-name="Text_20_body"><text:span text:style-name="Strong_20_Emphasis"><draw:frame draw:style-name="medialeft" draw:name="Cullen Murphy Legend" text:anchor-type="paragraph" draw:z-index="0" svg:width="3.175cm" style:rel-width="100%"><draw:text-box><text:p text:style-name="legendcenter"><draw:frame draw:style-name="medialeft" draw:name="Cullen Murphy" text:anchor-type="paragraph" draw:z-index="0" svg:width="3.175cm" style:rel-width="100%" svg:height="4.1010416666667cm" style:rel-height="scale"><draw:image xlink:href="Pictures/131ba996e045fdb694779e684fef50f4.gif" xlink:type="simple" xlink:show="embed" xlink:actuate="onLoad"/></draw:frame>Cullen Murphy</text:p></draw:text-box></draw:frame>* 1. September 1952<text:line-break/>
Text</text:span></text:p>
      <text:p text:style-name="Text_20_body">Cullen Murphy wurde am <text:span text:style-name="underline">1. September 1952</text:span> in New Rochelle, New York, als ältestes der acht Kinder von <text:a xlink:type="simple" xlink:href="https://prinzeisenherz.de/doku.php?id=murphy_john_cullen" text:style-name="Internet_20_link" text:visited-style-name="Visited_20_Internet_20_Link">John Cullen Murphy</text:a> geboren.</text:p>
      <text:p text:style-name="Text_20_body"><text:span text:style-name="underline">1974</text:span> schloß er sein Studium der Mittelalterlichen Geschichte summa cum laude im Amherst College, Massachusetts, ab. Er begann, auch auf Veranlassung von <text:a xlink:type="simple" xlink:href="https://prinzeisenherz.de/doku.php?id=foster_hal" text:style-name="Internet_20_link" text:visited-style-name="Visited_20_Internet_20_Link">Hal Foster</text:a>, einzelne Geschichten zur <text:span text:style-name="Strong_20_Emphasis">Prinz Eisenherz-Saga</text:span> beizutragen. Als Foster sich <text:span text:style-name="underline">1979</text:span> völlig zurückzog, begann Cullen, sich ernsthafter um die wöchentlichen Fortsetzungen zu kümmern. Parallel dazu machte er Karriere in der Pressewelt. Er war Senior Editor der Wilson Quarterly, schrieb Beiträge für Magazine wie Harper's und ist seit <text:span text:style-name="underline">1985</text:span> der Managing Editor bei der Atlantic Monthly, seit <text:span text:style-name="underline">2002</text:span> nun sogar Chefredakteur (editor in chief).</text:p>
      <text:p text:style-name="Text_20_body"><draw:frame draw:style-name="mediaright" draw:name="J.C.Murphy und Sohn Cullen Legend" text:anchor-type="paragraph" draw:z-index="0" svg:width="3.175cm" style:rel-width="100%"><draw:text-box><text:p text:style-name="legendcenter"><draw:frame draw:style-name="mediaright" draw:name="J.C.Murphy und Sohn Cullen" text:anchor-type="paragraph" draw:z-index="1" svg:width="3.175cm" style:rel-width="100%" svg:height="4.1010416666667cm" style:rel-height="scale"><draw:image xlink:href="Pictures/d214cb06b79dc6f95a1b62a791c0a92b.gif" xlink:type="simple" xlink:show="embed" xlink:actuate="onLoad"/></draw:frame>J.C.Murphy und Sohn Cullen</text:p></draw:text-box></draw:frame>Mit seiner Frau Anna-Marie und seinen drei Kindern Jack, Anna und Tim lebt er in Medfield/Massachusetts. Weiterhin beschäftigt er sich mit Mittelalterlicher Geschichte (sicher nicht zum Nachteil des Comics) und hält darüber Vorlesungen. Ausserdem forscht und schreibt er viel über die Englische Sprache.</text:p>
      <text:p text:style-name="Text_20_body">Seit <text:span text:style-name="underline">März 2004</text:span> arbeitete er mit <text:a xlink:type="simple" xlink:href="https://prinzeisenherz.de/doku.php?id=gianni_gary" text:style-name="Internet_20_link" text:visited-style-name="Visited_20_Internet_20_Link">Gary Gianni</text:a> an Prinz Eisenherz, als sein Vater in den (verdienten) Ruhestand als Zeichner ging. Vier Monate später, im <text:span text:style-name="underline">Juli 2004</text:span>, verstarb sein Vater. Und bereits im <text:span text:style-name="underline">November 2004</text:span> hörte Cullen Murphy mit der Arbeit an Prinz Eisenherz auf. Sein Nachfolger ist mit Folge 3537 vom 21. November 2004 nun <text:a xlink:type="simple" xlink:href="https://prinzeisenherz.de/doku.php?id=schultz_mark" text:style-name="Internet_20_link" text:visited-style-name="Visited_20_Internet_20_Link">Mark Schultz</text:a>.</text:p>
      <text:p text:style-name="Text_20_body"><text:span text:style-name="Emphasis">aus dem Englischen übersetzt und neu zusammengestellt</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9::29:41</meta:creation-date>
    <dc:creator>Generated</dc:creator>
    <dc:date>2026-09-09T19::29:41</dc:date>
    <dc:language>en-US</dc:language>
    <meta:editing-cycles>1</meta:editing-cycles>
    <meta:editing-duration>PT0S</meta:editing-duration>
    <dc:title>murphy_cullen</dc:title>
  </office:meta>
</office:document-meta>
</file>