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abe9c665d8023f8f5d0fca678f508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bi_mel"/><text:bookmark-start text:name="__RefHeading___mel_rubi_1"/><text:bookmark-start text:name="mel_rubi"/>Mel Rubi<text:bookmark-end text:name="__RefHeading___mel_rubi_1"/><text:bookmark-end text:name="mel_rubi"/></text:h>
      <text:p text:style-name="Text_20_body"><text:span text:style-name="Strong_20_Emphasis">* 06. März 1950?<text:line-break/>
Zeichnung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raw:frame draw:style-name="medialeft" draw:name="0" text:anchor-type="paragraph" draw:z-index="0" svg:width="5.2916666666667cm" style:rel-width="100%" svg:height="5.4873643984221cm" style:rel-height="scale"><draw:image xlink:href="Pictures/3dabe9c665d8023f8f5d0fca678f508e.jpg" xlink:type="simple" xlink:show="embed" xlink:actuate="onLoad"/></draw:frame> Im <text:a xlink:type="simple" xlink:href="https://www.facebook.com/mel.rubi.3/" text:style-name="Internet_20_link" text:visited-style-name="Visited_20_Internet_20_Link">Facebook-Account von Mel Rubi</text:a> findet sich unter dem Datum vom 7. Juni 2022 folgender Eintrag:</text:p>
      <table:table table:style-name="Table_Quotation1">
        <table:table-column/>
        <table:table-row>
          <table:table-cell office:value-type="string" table:style-name="Cell_Quotation1">
            <text:p text:style-name="tablealignleft">I'm honored to be a part of Hal Foster's „PRINCE VALIANT“. It continues to be one of the longest running comic strip every Sunday. Here's my first go with Thomas and Mark. Enjoy folks!</text:p>
          </table:table-cell>
        </table:table-row>
      </table:table>
      <text:p text:style-name="Text_20_body">Übersetzt etwa so<text:note text:id="ftn0" text:note-class="footnote"><text:note-citation text:label="1)">1)</text:note-citation><text:note-body><text:a xlink:type="simple" xlink:href="https://translate.google.de/?hl=de&amp;tab=TT&amp;sl=en&amp;tl=de&amp;op=translate" text:style-name="Internet_20_link" text:visited-style-name="Visited_20_Internet_20_Link">Google-Übersetzer</text:a></text:note-body></text:note>:</text:p>
      <table:table table:style-name="Table_Quotation1">
        <table:table-column/>
        <table:table-row>
          <table:table-cell office:value-type="string" table:style-name="Cell_Quotation1">
            <text:p text:style-name="tablealignleft">Es ist mir eine Ehre, Teil von Hal Fosters „PRINCE VALIANT“ zu sein. Er zählt nach wie vor zu den am längsten laufenden Comic-Strips, die jeden Sonntag erscheinen. Hier ist mein erster Versuch gemeinsam mit Thomas und Mark. Viel Spaß, Leute!</text:p>
          </table:table-cell>
        </table:table-row>
      </table:table>
      <text:p text:style-name="Text_20_body">Diese Art der Präsentation einer gesamten colorierten Sonntagsseite setzt sich fort bis zum 1. August 2022. Danach erscheinen wöchentlich schwarz-weiß Skizzen einzelner Szenen oder ganzer Seiten ohne Text bis zum 2. April 2023. Immer vorhanden ist ein Link zu der jeweiligen Sonntagsseite auf <text:a xlink:type="simple" xlink:href="https://comicskingdom.com/prince-valiant" text:style-name="Internet_20_link" text:visited-style-name="Visited_20_Internet_20_Link">Comics Kingdom</text:a>.</text:p>
      <text:p text:style-name="Text_20_body">Das wären dann 44 Sonntage, auch wenn in der <text:a xlink:type="simple" xlink:href="https://www.facebook.com/groups/252913341751133" text:style-name="Internet_20_link" text:visited-style-name="Visited_20_Internet_20_Link">Facebook-Gruppe „Prince Valiant of Thule“</text:a> am 18. Mai 2026 von 43 Sonntagen berichtet wird:</text:p>
      <table:table table:style-name="Table_Quotation1">
        <table:table-column/>
        <table:table-row>
          <table:table-cell office:value-type="string" table:style-name="Cell_Quotation1">
            <text:p text:style-name="tablealignleft">„Mel Rubi – have you ever heard that name?  Did you know that in 2022-23 Mel Rubi drew 43 weeks of the PRINCE VALIANT strip??  The only place I have ever heard this mentioned was in the PV Special ILLUSTRATORS book published in England – they printed his first PV strip (#4452) and showed how Tom would work from it and would redraw it in his style!  It seems that Mel worked on George R.R. Martin's A CLASH OF KINGS comic series in 2015-2018 that showed he was able to work with medieval themes, thus he got the job of doing 43 weeks of PV…“</text:p>
          </table:table-cell>
        </table:table-row>
      </table:table>
      <text:p text:style-name="Text_20_body">Übersetzt<text:span text:style-name="Footnote_20_Anchor"><text:note-ref text:note-class="footnote" text:reference-format="text" text:ref-name="ftn0">1)</text:note-ref></text:span>:</text:p>
      <table:table table:style-name="Table_Quotation1">
        <table:table-column/>
        <table:table-row>
          <table:table-cell office:value-type="string" table:style-name="Cell_Quotation1">
            <text:p text:style-name="tablealignleft">Mel Rubi – haben Sie diesen Namen schon einmal gehört? Wussten Sie, dass Mel Rubi in den Jahren 2022 und 2023 insgesamt 43 Wochen lang den Comic-Strip *Prince Valiant* gezeichnet hat? Der einzige Ort, an dem ich dies jemals erwähnt fand, war das in England erschienene Sonderbuch *PV Special: Illustrators* – dort wurde sein erster *Prince Valiant*-Strip (Nr. 4452) abgedruckt und gezeigt, wie Tom diesen als Vorlage nutzte, um ihn anschließend in seinem eigenen Stil neu zu zeichnen! Offenbar arbeitete Mel zwischen 2015 und 2018 an der Comic-Adaption von George R.R. Martins *A Clash of Kings*; da er dabei seine Fähigkeit im Umgang mit mittelalterlichen Themen unter Beweis stellte, erhielt er schließlich den Auftrag, 43 Wochen lang *Prince Valiant* zu zeichnen …</text:p>
          </table:table-cell>
        </table:table-row>
      </table:table>
      <text:p text:style-name="Text_20_body">In dieser <text:a xlink:type="simple" xlink:href="https://www.comics.org/credit/name/Mel%20Rubi/sort/chrono/?" text:style-name="Internet_20_link" text:visited-style-name="Visited_20_Internet_20_Link">Werkübersicht</text:a> allerdings fehlen auch hier die Prince Valiant Zeichnungen.</text:p>
      <text:p text:style-name="Text_20_body"><text:span text:style-name="Emphasis">Quelle:</text:span> weiterführender Link in der deutschen Wikipedi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19:59</meta:creation-date>
    <dc:creator>Generated</dc:creator>
    <dc:date>2026-08-25T02::19:59</dc:date>
    <dc:language>en-US</dc:language>
    <meta:editing-cycles>1</meta:editing-cycles>
    <meta:editing-duration>PT0S</meta:editing-duration>
    <dc:title>rubi_mel</dc:title>
  </office:meta>
</office:document-meta>
</file>